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db259a0170523e36a7827bbde8eb4d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13.229166666667cm" svg:height="8.7841666666667cm"><draw:image xlink:href="Pictures/ddb259a0170523e36a7827bbde8eb4dc.jpg" xlink:type="simple" xlink:show="embed" xlink:actuate="onLoad"/></draw:frame></text:p>
      <text:h text:style-name="Heading_20_2" text:outline-level="2"><text:bookmark text:name="blog:justice_scalia-constitutional_convention_horrible_idea"/><text:bookmark-start text:name="__RefHeading___justice_scaliaa_constitutional_convention_is_a_horrible_idea_1"/><text:bookmark-start text:name="justice_scaliaa_constitutional_convention_is_a_horrible_idea"/>Justice Scalia: A constitutional convention is a horrible idea<text:bookmark-end text:name="__RefHeading___justice_scaliaa_constitutional_convention_is_a_horrible_idea_1"/><text:bookmark-end text:name="justice_scaliaa_constitutional_convention_is_a_horrible_idea"/></text:h>
      <text:p text:style-name="Text_20_body">Posted by Rita Dunaway on May 13, 2015 <text:a xlink:type="simple" xlink:href="http://www.conventionofstates.com/a_constitutional_convention_is_a_horrible_idea" text:style-name="Internet_20_link" text:visited-style-name="Visited_20_Internet_20_Link">(source)</text:a></text:p>
      <text:p text:style-name="Text_20_body">So where does U.S. Supreme Court Justice Scalia actually stand on the Convention of States Project’s effort to use Article V to rein in federal power? It’s hard to say.</text:p>
      <text:p text:style-name="Text_20_body">While our opponents will likely tout recent quotes as evidence that he opposes using Article V, he actually didn’t say that at all. See for yourself:</text:p>
      <text:p text:style-name="Text_20_body">“A constitutional convention is a horrible idea,” he said. “This is not a good century to write a constitution.”</text:p>
      <text:p text:style-name="Text_20_body">We agree with him completely.</text:p>
      <text:p text:style-name="Text_20_body">As we have explained repeatedly, a “constitutional convention” is a different creature entirely from an Article V Convention. As Justice Scalia’s own words indicate, a “constitutional convention” is a meeting of delegates empowered to “write a constitution.” An Article V Convention, on the other hand, is a meeting of delegates to propose amendments to the Constitution we already have, pursuant to the procedure prescribed in Article V itself.</text:p>
      <text:p text:style-name="Text_20_body">The Philadelphia Convention of 1787 was a true “constitutional convention.” There, state delegations gathered pursuant to the states’ residual powers as individual sovereigns—not pursuant to any provision of the Articles of Confederation for proposing amendments. (And no, our Constitution is not the result of a “runaway convention.” The states instructed their delegates to “render the federal constitution adequate to the exigencies of the Union,” and that is exactly what they did).</text:p>
      <text:p text:style-name="Text_20_body">An Article V convention, on the other hand, derives its authority from the terms of Article V itself. Delegates are limited to proposing amendments germane to the topic specified by the 34 state legislatures that trigger the convention. They are also limited to the specific instructions given to them by their respective states.</text:p>
      <text:p text:style-name="Text_20_body">We agree entirely with Justice Scalia that it is neither necessary nor desirable for America to undertake the writing of a new Constitution. What is desperately needed is for the states to use the process our existing Constitution provides for them to end federal overreach. We need to close the court-created loopholes that have damaged the Constitution we know and love.</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12</meta:creation-date>
    <dc:creator>Generated</dc:creator>
    <dc:date>2026-09-03T04::23:12</dc:date>
    <dc:language>en-US</dc:language>
    <meta:editing-cycles>1</meta:editing-cycles>
    <meta:editing-duration>PT0S</meta:editing-duration>
    <dc:title>blog:justice_scalia-constitutional_convention_horrible_idea</dc:title>
  </office:meta>
</office:document-meta>
</file>