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32269713983551b10f461c1e46d236a.jpg"/>
  <manifest:file-entry manifest:media-type="image/png" manifest:full-path="Pictures/caeaa854df0b2a76c33b775a49c937f2.png"/>
  <manifest:file-entry manifest:media-type="image/png" manifest:full-path="Pictures/4ba4b84da55bc06b2f208b2efe4f90cb.png"/>
  <manifest:file-entry manifest:media-type="image/png" manifest:full-path="Pictures/fb0a61c6bf10b45aa7dc818a5cba0ffe.png"/>
  <manifest:file-entry manifest:media-type="image/png" manifest:full-path="Pictures/7671c185afa44a377ffc30394bea67a5.png"/>
  <manifest:file-entry manifest:media-type="image/png" manifest:full-path="Pictures/974c0421bdfb9d639656a6d2e384560a.png"/>
  <manifest:file-entry manifest:media-type="image/png" manifest:full-path="Pictures/8739795294426588ab751caf4507f021.pn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49.305pt" style:rel-width="5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49.305pt" draw:z-index="0" svg:x="0cm" svg:y="0cm" svg:min-height="1cm"><draw:text-box><table:table table:style-name="Table"><table:table-column table:style-name="odt_auto_style_table_column_1_1"/><table:table-row><table:table-cell office:value-type="string" table:style-name="tablecell"><text:p text:style-name="tablealignleft"><text:bookmark text:name="documents:cosproject:core_values"/>Source: <text:a xlink:type="simple" xlink:href="https://conventionofstates.com/corevalues" text:style-name="Internet_20_link" text:visited-style-name="Visited_20_Internet_20_Link">Core Values</text:a></text:p></table:table-cell></table:table-row></table:table></draw:text-box></draw:frame></text:p>
      <text:p text:style-name="Text_20_body"><draw:frame draw:style-name="mediacenter" draw:name="0" text:anchor-type="paragraph" draw:z-index="0" svg:width="30.95625cm" style:rel-width="100%" svg:height="12.3825cm" style:rel-height="scale"><draw:image xlink:href="Pictures/f32269713983551b10f461c1e46d236a.jpg" xlink:type="simple" xlink:show="embed" xlink:actuate="onLoad"/></draw:frame></text:p>
      <text:h text:style-name="Heading_20_1" text:outline-level="1"><text:bookmark-start text:name="__RefHeading___cos_core_values_1"/><text:bookmark-start text:name="cos_core_values"/>COS Core Values<text:bookmark-end text:name="__RefHeading___cos_core_values_1"/><text:bookmark-end text:name="cos_core_values"/></text:h>
      <text:p text:style-name="Text_20_body"><text:span text:style-name="Strong_20_Emphasis">To Save America</text:span>, we are building a grassroots army of self-governing activists. We have united around <text:span text:style-name="Strong_20_Emphasis">Article V of the U.S. Constitution</text:span> to tighten the boundaries on the federal government's overreach and fiscal appetite. The success of our efforts will rest on the culture of our growing organization. Our values define our culture, and we're confident you will find our Core Values consistent with the principles that built the framework of our nation and have led to its success. United we stand and divided we fall. We can do <text:span text:style-name="Emphasis"><text:span text:style-name="Strong_20_Emphasis">anything</text:span></text:span> together.</text:p>
      <text:p text:style-name="Text_20_body"> 
<draw:frame draw:style-name="medialeft" draw:name="1" text:anchor-type="paragraph" draw:z-index="1" svg:width="0.79375cm" svg:height="0.79375cm"><draw:image xlink:href="Pictures/caeaa854df0b2a76c33b775a49c937f2.png" xlink:type="simple" xlink:show="embed" xlink:actuate="onLoad"/></draw:frame></text:p>
      <text:h text:style-name="Heading_20_2" text:outline-level="2"><text:bookmark-start text:name="__RefHeading___preserve_constitutional_originalism_2"/><text:bookmark-start text:name="preserve_constitutional_originalism"/>Preserve Constitutional Originalism:<text:bookmark-end text:name="__RefHeading___preserve_constitutional_originalism_2"/><text:bookmark-end text:name="preserve_constitutional_originalism"/></text:h>
      <text:p text:style-name="Text_20_body">We adhere to the wisdom of the Founding Fathers as expressed in our governing documents, and to the original meaning of their language. We actively work to restore limited, constitutional government, federalism, individual rights, and America as the beacon of freedom to the World.</text:p>
      <text:p text:style-name="Text_20_body"> 
<draw:frame draw:style-name="media" draw:name="2" text:anchor-type="as-char" draw:z-index="2" svg:width="0.79375cm" svg:height="0.79375cm"><draw:image xlink:href="Pictures/4ba4b84da55bc06b2f208b2efe4f90cb.png" xlink:type="simple" xlink:show="embed" xlink:actuate="onLoad"/></draw:frame></text:p>
      <text:h text:style-name="Heading_20_2" text:outline-level="2"><text:bookmark-start text:name="__RefHeading___foster_responsible_self-governance_3"/><text:bookmark-start text:name="foster_responsible_self-governance"/>Foster Responsible Self-Governance:<text:bookmark-end text:name="__RefHeading___foster_responsible_self-governance_3"/><text:bookmark-end text:name="foster_responsible_self-governance"/></text:h>
      <text:p text:style-name="Text_20_body">True liberty requires personal responsibility and individual accountability. As we work toward a culture of self-governance in our country, we promote a culture in our organization that empowers everyone to take action, learn from their mistakes, and adjust their actions accordingly for the future.</text:p>
      <text:p text:style-name="Text_20_body"> 
<draw:frame draw:style-name="media" draw:name="3" text:anchor-type="as-char" draw:z-index="3" svg:width="0.79375cm" svg:height="0.79375cm"><draw:image xlink:href="Pictures/fb0a61c6bf10b45aa7dc818a5cba0ffe.png" xlink:type="simple" xlink:show="embed" xlink:actuate="onLoad"/></draw:frame></text:p>
      <text:h text:style-name="Heading_20_2" text:outline-level="2"><text:bookmark-start text:name="__RefHeading___cultivate_servant_leaders_4"/><text:bookmark-start text:name="cultivate_servant_leaders"/>Cultivate Servant Leaders:<text:bookmark-end text:name="__RefHeading___cultivate_servant_leaders_4"/><text:bookmark-end text:name="cultivate_servant_leaders"/></text:h>
      <text:p text:style-name="Text_20_body">Servant leadership inspires employees and volunteers to serve others and make a positive difference in their communities. We promote these principles through training and mentorship opportunities.</text:p>
      <text:p text:style-name="Text_20_body"> 
<draw:frame draw:style-name="media" draw:name="4" text:anchor-type="as-char" draw:z-index="4" svg:width="0.79375cm" svg:height="0.90084325396825cm"><draw:image xlink:href="Pictures/7671c185afa44a377ffc30394bea67a5.png" xlink:type="simple" xlink:show="embed" xlink:actuate="onLoad"/></draw:frame></text:p>
      <text:h text:style-name="Heading_20_2" text:outline-level="2"><text:bookmark-start text:name="__RefHeading___be_kind_5"/><text:bookmark-start text:name="be_kind"/>Be Kind:<text:bookmark-end text:name="__RefHeading___be_kind_5"/><text:bookmark-end text:name="be_kind"/></text:h>
      <text:p text:style-name="Text_20_body">We believe in the Golden Rule; we treat others the way we want to be treated. We seek to have positive interactions with others while being professional, respectful, and speaking the truth boldly and with love.</text:p>
      <text:p text:style-name="Text_20_body"> 
<draw:frame draw:style-name="media" draw:name="5" text:anchor-type="as-char" draw:z-index="5" svg:width="0.79375cm" svg:height="0.79971804511278cm"><draw:image xlink:href="Pictures/974c0421bdfb9d639656a6d2e384560a.png" xlink:type="simple" xlink:show="embed" xlink:actuate="onLoad"/></draw:frame></text:p>
      <text:h text:style-name="Heading_20_2" text:outline-level="2"><text:bookmark-start text:name="__RefHeading___produce_meaningful_results_6"/><text:bookmark-start text:name="produce_meaningful_results"/>Produce Meaningful Results:<text:bookmark-end text:name="__RefHeading___produce_meaningful_results_6"/><text:bookmark-end text:name="produce_meaningful_results"/></text:h>
      <text:p text:style-name="Text_20_body">We aspire to produce a demonstrable impact on the restoration of America to its divinely inspired ideals, and the emboldening of people around the world to work for their own inalienable right to freedom.</text:p>
      <text:p text:style-name="Text_20_body"> 
<draw:frame draw:style-name="media" draw:name="6" text:anchor-type="as-char" draw:z-index="6" svg:width="0.79375cm" svg:height="0.79375cm"><draw:image xlink:href="Pictures/8739795294426588ab751caf4507f021.png" xlink:type="simple" xlink:show="embed" xlink:actuate="onLoad"/></draw:frame></text:p>
      <text:h text:style-name="Heading_20_2" text:outline-level="2"><text:bookmark-start text:name="__RefHeading___revere_judeo-christian_values_7"/><text:bookmark-start text:name="revere_judeo-christian_values"/>Revere Judeo-Christian Values:<text:bookmark-end text:name="__RefHeading___revere_judeo-christian_values_7"/><text:bookmark-end text:name="revere_judeo-christian_values"/></text:h>
      <text:p text:style-name="Text_20_body">Our Republic was founded on Judeo-Christian principles, including that every individual is created in God's image and endowed by the Creator with inalienable rights. It is the duty of the government of, by, and for the People to secure those rights.</text:p>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7" text:anchor-type="paragraph" draw:z-index="7"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49.305pt" style:rel-width="5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59:03</meta:creation-date>
    <dc:creator>Generated</dc:creator>
    <dc:date>2026-09-03T04::59:03</dc:date>
    <dc:language>en-US</dc:language>
    <meta:editing-cycles>1</meta:editing-cycles>
    <meta:editing-duration>PT0S</meta:editing-duration>
    <dc:title>documents:cosproject:core_values</dc:title>
  </office:meta>
</office:document-meta>
</file>