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e7406777c20612e0ab680030e3bb58.png"/>
  <manifest:file-entry manifest:media-type="image/png" manifest:full-path="Pictures/baab10afd17c7e3893d11460628300c5.png"/>
  <manifest:file-entry manifest:media-type="image/png" manifest:full-path="Pictures/002e00f5607e68b7dd62b894574153ab.png"/>
  <manifest:file-entry manifest:media-type="image/png" manifest:full-path="Pictures/f18e568ba7eb366ab33b401522e4bbe5.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22-articlevprocess"/><text:bookmark-start text:name="__RefHeading___article_22_-_article_v_process_1"/><text:bookmark-start text:name="article_22_-_article_v_process"/>Article 22 - Article V Process<text:bookmark-end text:name="__RefHeading___article_22_-_article_v_process_1"/><text:bookmark-end text:name="article_22_-_article_v_process"/></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22-the-process-of-an-article-v-convention-for-propsing-amendments" text:style-name="Internet_20_link" text:visited-style-name="Visited_20_Internet_20_Link">Download PDF, Article 22 - Article V Process</text:a></text:p></table:table-cell></table:table-row></table:table></draw:text-box></draw:frame></text:p>
      <text:p text:style-name="Text_20_body"><draw:frame draw:style-name="media" draw:name="0" text:anchor-type="as-char" draw:z-index="0" svg:width="40.375416666667cm" style:rel-width="100%" svg:height="11.165416666667cm" style:rel-height="scale"><draw:image xlink:href="Pictures/27e7406777c20612e0ab680030e3bb58.png" xlink:type="simple" xlink:show="embed" xlink:actuate="onLoad"/></draw:frame></text:p>
      <text:h text:style-name="Heading_20_2" text:outline-level="2"><text:bookmark-start text:name="__RefHeading___the_process_of_an_article_v_convention_for_proposing_amendments_2"/><text:bookmark-start text:name="the_process_of_an_article_v_convention_for_proposing_amendments"/>The Process of an Article V Convention For Proposing Amendments<text:bookmark-end text:name="__RefHeading___the_process_of_an_article_v_convention_for_proposing_amendments_2"/><text:bookmark-end text:name="the_process_of_an_article_v_convention_for_proposing_amendments"/></text:h>
      <text:p text:style-name="Text_20_body"><text:span text:style-name="Strong_20_Emphasis">34 STATE LEGISLATURES APPLY FOR A CONVENTION TO PROPOSE AMENDMENTS ON A SPECIFIED TOPIC</text:span></text:p>
      <text:list text:style-name="List_20_1" text:continue-numbering="false">
        <text:list-item>
          <text:p text:style-name="List_20_1_Content_First"> The topics specified in the applications must be the same, in order for them to aggregate.</text:p>
        </text:list-item>
        <text:list-item>
          <text:p text:style-name="List_20_1_Content_Last"> The topics in the aggregated applications set the agenda for the Article V Convention.</text:p>
        </text:list-item>
      </text:list>
      <text:p text:style-name="Text_20_body"><draw:frame draw:style-name="media" draw:name="1" text:anchor-type="as-char" draw:z-index="1" svg:width="40.269583333333cm" style:rel-width="100%" svg:height="1.42875cm" style:rel-height="scale"><draw:image xlink:href="Pictures/baab10afd17c7e3893d11460628300c5.png" xlink:type="simple" xlink:show="embed" xlink:actuate="onLoad"/></draw:frame> <text:line-break/>
<text:span text:style-name="Strong_20_Emphasis">CONGRESS “CALLS” THE ARTICLE V CONVENTION, BY SETTING THE TIME AND PLACE</text:span></text:p>
      <text:list text:style-name="List_20_1" text:continue-numbering="false">
        <text:list-item>
          <text:p text:style-name="List_20_1_Content_First"> The entity that “calls” the meeting does not exercise any authority other than setting the time and place.</text:p>
        </text:list-item>
        <text:list-item>
          <text:p text:style-name="List_20_1_Content_Last"> Issuing the call is a ministerial duty.</text:p>
        </text:list-item>
      </text:list>
      <text:p text:style-name="Text_20_body"><draw:frame draw:style-name="media" draw:name="2" text:anchor-type="as-char" draw:z-index="2" svg:width="40.269583333333cm" style:rel-width="100%" svg:height="1.42875cm" style:rel-height="scale"><draw:image xlink:href="Pictures/baab10afd17c7e3893d11460628300c5.png" xlink:type="simple" xlink:show="embed" xlink:actuate="onLoad"/></draw:frame> <text:line-break/>
<text:span text:style-name="Strong_20_Emphasis">THE STATES SELECT, INSTRUCT, AND SEND DELEGATES TO THE AMENDMENT-PROPOSING CONVENTION</text:span></text:p>
      <text:list text:style-name="List_20_1" text:continue-numbering="false">
        <text:list-item>
          <text:p text:style-name="List_20_1_Content_First"> All states can participate, even those that did not apply.</text:p>
        </text:list-item>
        <text:list-item>
          <text:p text:style-name="List_20_1_Content_Last"> States select the delegates who will act as their agents at the convention, and instruct them on the scope of their authority.</text:p>
        </text:list-item>
      </text:list>
      <text:p text:style-name="Text_20_body"><draw:frame draw:style-name="media" draw:name="3" text:anchor-type="as-char" draw:z-index="3" svg:width="40.269583333333cm" style:rel-width="100%" svg:height="1.42875cm" style:rel-height="scale"><draw:image xlink:href="Pictures/baab10afd17c7e3893d11460628300c5.png" xlink:type="simple" xlink:show="embed" xlink:actuate="onLoad"/></draw:frame> <text:line-break/>
<text:span text:style-name="Strong_20_Emphasis">CONVENTION OCCURS.</text:span> <text:line-break/>
<text:span text:style-name="Strong_20_Emphasis">PROPOSED AMENDMENTS SUPPORTED BY THE MAJORITY OF</text:span> <text:line-break/>
<text:span text:style-name="Strong_20_Emphasis">STATE DELEGATIONS ARE SENT TO THE STATES FOR RATIFICATION.</text:span></text:p>
      <text:list text:style-name="List_20_1" text:continue-numbering="false">
        <text:list-item>
          <text:p text:style-name="LastListParagraph_List_20_1_Content_First"> States may send as many delegates as they choose, but each state only gets one vote when the convention begins.</text:p>
        </text:list-item>
      </text:list>
      <text:p text:style-name="Text_20_body"><draw:frame draw:style-name="media" draw:name="4" text:anchor-type="as-char" draw:z-index="4" svg:width="40.401875cm" style:rel-width="100%" svg:height="1.8785416666667cm" style:rel-height="scale"><draw:image xlink:href="Pictures/002e00f5607e68b7dd62b894574153ab.png" xlink:type="simple" xlink:show="embed" xlink:actuate="onLoad"/></draw:frame> <text:line-break/>
<text:span text:style-name="Strong_20_Emphasis">CONGRESS SELECTS THE METHOD OF STATE RATIFICATION</text:span></text:p>
      <text:list text:style-name="List_20_1" text:continue-numbering="false">
        <text:list-item>
          <text:p text:style-name="LastListParagraph_List_20_1_Content_First"> By the specific terms of Article V, Congress must choose between two options for state ratification: ratification by state legislatures or by state ratifying conventions.</text:p>
        </text:list-item>
      </text:list>
      <text:p text:style-name="Text_20_body"><draw:frame draw:style-name="media" draw:name="5" text:anchor-type="as-char" draw:z-index="5" svg:width="40.401875cm" style:rel-width="100%" svg:height="1.8785416666667cm" style:rel-height="scale"><draw:image xlink:href="Pictures/002e00f5607e68b7dd62b894574153ab.png" xlink:type="simple" xlink:show="embed" xlink:actuate="onLoad"/></draw:frame> <text:line-break/>
<text:span text:style-name="Strong_20_Emphasis">PROPOSED AMENDMENTS ONLY BECOME EFFECTIVE IF RATIFIED BY 38 STATES</text:span></text:p>
      <text:list text:style-name="List_20_1" text:continue-numbering="false">
        <text:list-item>
          <text:p text:style-name="LastListParagraph_List_20_1_Content_First"> It only takes 13 states to stop a bad amendment.</text:p>
        </text:list-item>
      </text:list>
      <text:p text:style-name="Text_20_body"><draw:frame draw:style-name="media" draw:name="6" text:anchor-type="as-char" draw:z-index="6" svg:width="40.401875cm" style:rel-width="100%" svg:height="1.8785416666667cm" style:rel-height="scale"><draw:image xlink:href="Pictures/002e00f5607e68b7dd62b894574153ab.png" xlink:type="simple" xlink:show="embed" xlink:actuate="onLoad"/></draw:frame> <text:line-break/>
<text:span text:style-name="Strong_20_Emphasis">THE CONSTITUTION IS AMENDED</text:span></text:p>
      <text:list text:style-name="List_20_1" text:continue-numbering="false">
        <text:list-item>
          <text:p text:style-name="LastListParagraph_List_20_1_Content_First"> By asserting your constitutional power under Article V, you can act as a final check on rampant federal overreach, and restore the proper balance of power.</text:p>
        </text:list-item>
      </text:list>
      <text:p text:style-name="Text_20_body"><draw:frame draw:style-name="media" draw:name="The Founding Fathers knew what they were doing when they created this process. \\ And they intended for you to use it to muzzle a power-hungry national government. \\  THE TIME IS NOW. Legend" text:anchor-type="as-char" draw:z-index="0" svg:width="40.16375cm" style:rel-width="100%"><draw:text-box><text:p text:style-name="legendcenter"><draw:frame draw:style-name="media" draw:name="The Founding Fathers knew what they were doing when they created this process. \\ And they intended for you to use it to muzzle a power-hungry national government. \\  THE TIME IS NOW." text:anchor-type="as-char" draw:z-index="7" svg:width="40.16375cm" style:rel-width="100%" svg:height="7.8052083333333cm" style:rel-height="scale"><draw:image xlink:href="Pictures/f18e568ba7eb366ab33b401522e4bbe5.png" xlink:type="simple" xlink:show="embed" xlink:actuate="onLoad"/></draw:frame>The Founding Fathers knew what they were doing when they created this process. \\
And they intended for you to use it to muzzle a power-hungry national government. \\

THE TIME IS NOW.</text:p></draw:text-box></draw:frame> <text:line-break/></text:p>
      <text:p text:style-name="Horizontal_20_Line"/>
      <text:p text:style-name="Text_20_body">The restrictions, limitations, and controls on the Article V process include all of the following, acting in conjunction:</text:p>
      <text:list text:style-name="List_20_1" text:continue-numbering="false">
        <text:list-item>
          <text:p text:style-name="LastListParagraph_List_20_1_Content_First"> The convention’s agenda is set by the 34 state applications (for the Convention of States Project, amendment proposals must “impose fiscal restraints on the federal government, limit the power and jurisdiction of the federal government, and limit the terms of office for its officials and for members of Congress”);</text:p>
        </text:list-item>
      </text:list>
      <text:list text:style-name="List_20_1" text:continue-numbering="false">
        <text:list-item>
          <text:p text:style-name="LastListParagraph_List_20_1_Content_First"> Once 34 states apply for a convention on the same topic and the convention is called, state legislatures select and instruct their delegates;</text:p>
        </text:list-item>
      </text:list>
      <text:list text:style-name="List_20_1" text:continue-numbering="false">
        <text:list-item>
          <text:p text:style-name="LastListParagraph_List_20_1_Content_First"> At the convention, any single delegate can object to off-topic proposals as “out of order,” for which the objection must be sustained;</text:p>
        </text:list-item>
      </text:list>
      <text:list text:style-name="List_20_1" text:continue-numbering="false">
        <text:list-item>
          <text:p text:style-name="LastListParagraph_List_20_1_Content_First"> At the convention, a majority of the states must vote in favor of any proposal in order for it to advance to the ratification stage;</text:p>
        </text:list-item>
      </text:list>
      <text:list text:style-name="List_20_1" text:continue-numbering="false">
        <text:list-item>
          <text:p text:style-name="LastListParagraph_List_20_1_Content_First"> Any delegate who proposes or votes in favor of an amendment beyond the scope of the agreed agenda OR beyond the scope of his/her state legislature’s instructions can be recalled by the state legislature and subjected to penalties according to state law;</text:p>
        </text:list-item>
      </text:list>
      <text:list text:style-name="List_20_1" text:continue-numbering="false">
        <text:list-item>
          <text:p text:style-name="LastListParagraph_List_20_1_Content_First"> Because delegates act as the agents of their state legislatures, a delegate's vote that exceeds his/her instructions or authority is void;</text:p>
        </text:list-item>
      </text:list>
      <text:list text:style-name="List_20_1" text:continue-numbering="false">
        <text:list-item>
          <text:p text:style-name="LastListParagraph_List_20_1_Content_First"> The courts could be called upon, if needed, to protect the process at any point (there are abundant precedents demonstrating that, in fact, the courts DO acknowledge and protect the historical Article V procedures);</text:p>
        </text:list-item>
      </text:list>
      <text:list text:style-name="List_20_1" text:continue-numbering="false">
        <text:list-item>
          <text:p text:style-name="LastListParagraph_List_20_1_Content_First"> 38 states must ratify any proposed amendments for them to become effective. This means that itonly takes 13 states to block a bad proposal.</text:p>
        </text:list-item>
      </text:list>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8" text:anchor-type="paragraph" draw:z-index="8"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1:14</meta:creation-date>
    <dc:creator>Generated</dc:creator>
    <dc:date>2026-09-03T04::21:14</dc:date>
    <dc:language>en-US</dc:language>
    <meta:editing-cycles>1</meta:editing-cycles>
    <meta:editing-duration>PT0S</meta:editing-duration>
    <dc:title>documents:cosproject:surge:article_22-articlevprocess</dc:title>
  </office:meta>
</office:document-meta>
</file>