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b6d04599304495cbc767c9538d34b2.png"/>
  <manifest:file-entry manifest:media-type="image/png" manifest:full-path="Pictures/1f851f3222514cb9e4cd9cc55b7e3180.png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99.166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uments:cosproject:surge:article_6-howthecourts"/><text:bookmark-start text:name="__RefHeading___article_6_-_how_the_courts_have_clarified_the_constitution_s_amendment_process_1"/><text:bookmark-start text:name="article_6_-_how_the_courts_have_clarified_the_constitution_s_amendment_process"/>Article 6 - How the Courts have clarified the Constitution’s Amendment Process<text:bookmark-end text:name="__RefHeading___article_6_-_how_the_courts_have_clarified_the_constitution_s_amendment_process_1"/><text:bookmark-end text:name="article_6_-_how_the_courts_have_clarified_the_constitution_s_amendment_process"/></text:h>
      <text:p text:style-name="Text_20_body"><draw:frame draw:style-name="PluginODTAutoStyle_Frame_1_text_frame" draw:name="Frame1" text:anchor-type="paragraph" svg:width="299.166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s://conventionofstates.com/files/article-6-how-the-courts-have-clarified-the-constitution-s-amendment-process" text:style-name="Internet_20_link" text:visited-style-name="Visited_20_Internet_20_Link">Download PDF, Article 6 - How the Courts have clarified the Constitution’s Amendment Process</text:a></text:p></table:table-cell></table:table-row></table:table></draw:text-box></draw:frame></text:p>
      <text:p text:style-name="Text_20_body"><draw:frame draw:style-name="media" draw:name="One source of security we have... is the courts’ long history of protecting the integrity of the [amendment] procedure. Legend" text:anchor-type="as-char" draw:z-index="0" svg:width="21.166666666667cm" style:rel-width="100%"><draw:text-box><text:p text:style-name="legendcenter"><draw:frame draw:style-name="media" draw:name="One source of security we have... is the courts’ long history of protecting the integrity of the [amendment] procedure." text:anchor-type="as-char" draw:z-index="0" svg:width="21.166666666667cm" style:rel-width="100%" svg:height="7.6471256532606cm" style:rel-height="scale"><draw:image xlink:href="Pictures/e3b6d04599304495cbc767c9538d34b2.png" xlink:type="simple" xlink:show="embed" xlink:actuate="onLoad"/></draw:frame>One source of security we have... is the courts’ long history of protecting the integrity of the [amendment] procedure.</text:p></draw:text-box></draw:frame></text:p>
      <text:p text:style-name="Horizontal_20_Line"/>
      <text:h text:style-name="Heading_20_2" text:outline-level="2"><text:bookmark-start text:name="__RefHeading___how_the_courts_have_clarified_the_constitution_s_amendment_process_2"/><text:bookmark-start text:name="how_the_courts_have_clarified_the_constitution_s_amendment_process"/>How the Courts have Clarified the Constitution’s Amendment Process<text:bookmark-end text:name="__RefHeading___how_the_courts_have_clarified_the_constitution_s_amendment_process_2"/><text:bookmark-end text:name="how_the_courts_have_clarified_the_constitution_s_amendment_process"/></text:h>
      <text:p text:style-name="Text_20_body"><text:span text:style-name="Strong_20_Emphasis">Robert Natelson, Independence Institute’s Senior Fellow in Constitutional Jurisprudence and Head of the Institute’s Article V Information Center</text:span></text:p>
      <text:p text:style-name="Text_20_body">One source of security we have in using the Constitution’s amendment process is the courts’ (including the U.S. Supreme Court) long history of protecting the integrity of the procedure.</text:p>
      <text:p text:style-name="Text_20_body">Many of those who pontificate on the subject are largely unaware of this jurisprudence. As a result, they often debate questions that the courts have long resolved or promote scenarios (such as the “runaway” scenario) that the law has long foreclosed.</text:p>
      <text:p text:style-name="Text_20_body">Here are some of the key issues the courts have addressed, either in binding judgments or in what lawyers call “persuasive authority.” This listing of cases is only partial.</text:p>
      <text:list text:style-name="List_20_1" text:continue-numbering="false">
        <text:list-item>
          <text:p text:style-name="LastListParagraph_List_20_1_Content_First"> Article V grants enumerated powers to named assemblies—that is, to Congress, state legislatures, conventions for proposing amendments, and state conventions. When an assembly acts under Article V, that assembly executes a “federal function” different from whatever other responsibilities it may have. <text:span text:style-name="Emphasis">Hawke v. Smith, </text:span>253U.S.221 (1920);<text:span text:style-name="Emphasis"> Leser v. Garnett, </text:span>258 U.S. 130 (1922);<text:span text:style-name="Emphasis"> State ex rel. Donnelly v. Myers, </text:span>127Ohio St.104, 186 N.E. 918 (1933); <text:span text:style-name="Emphasis">Dyer v. Blair,</text:span>390 F. Supp. 1291 (N.D. Ill. 1975) (Justice Stevens).</text:p>
        </text:list-item>
      </text:list>
      <text:list text:style-name="List_20_1" text:continue-numbering="false">
        <text:list-item>
          <text:p text:style-name="LastListParagraph_List_20_1_Content_First"> Article V gives authority to named assemblies, without participation by the executive. <text:span text:style-name="Emphasis">Hollingsworth v. Virginia</text:span>, 3 U.S. (3 Dall.) 378 (1798).</text:p>
        </text:list-item>
      </text:list>
      <text:list text:style-name="List_20_1" text:continue-numbering="false">
        <text:list-item>
          <text:p text:style-name="LastListParagraph_List_20_1_Content_First"> Where the language of Article V is clear, it must be enforced as written. <text:span text:style-name="Emphasis">UnitedStates v. Sprague, </text:span>282U.S.716 (1931).</text:p>
        </text:list-item>
      </text:list>
      <text:list text:style-name="List_20_1" text:continue-numbering="false">
        <text:list-item>
          <text:p text:style-name="LastListParagraph_List_20_1_Content_First"> That does not mean, as some have claimed, that judges may never go beyond reading the words and guessing what they signify. Rather, a court may consider the history underlying Article V. <text:span text:style-name="Emphasis">Dyer v. Blair, </text:span>390F. Supp.1291(N.D. Ill.1975) (Justice Stevens). It may also consider what is implied as well as what is expressed. <text:span text:style-name="Emphasis">Dillon v. Gloss,</text:span>256 U.S. 368 (1921). In other words, courts apply the same rules of interpretation to Article V as elsewhere.</text:p>
        </text:list-item>
      </text:list>
      <text:list text:style-name="List_20_1" text:continue-numbering="false">
        <text:list-item>
          <text:p text:style-name="LastListParagraph_List_20_1_Content_First"> Just as other enumerated powers in the Constitution bring with them certain incidental authority, so also do the powers enumerated in Article V. <text:span text:style-name="Emphasis">State ex rel.</text:span><text:span text:style-name="Emphasis">Donnelly v. Myers, </text:span>127Ohio St.104, 186N.E. 918 (1933). This point and the one previous are important in determining the scope of such Article V words as “call,” “convention,” and “application.”</text:p>
        </text:list-item>
      </text:list>
      <text:list text:style-name="List_20_1" text:continue-numbering="false">
        <text:list-item>
          <text:p text:style-name="LastListParagraph_List_20_1_Content_First"> The two - thirds vote required in Congress for proposing amendments is two thirds of a quorum present and voting, not of the entire membership. <text:span text:style-name="Emphasis">State of Rhode Island v. Palmer</text:span>, 253 U.S. 320 (1920).</text:p>
        </text:list-item>
      </text:list>
      <text:p text:style-name="Text_20_body"><draw:frame draw:style-name="media" draw:name="The courts are very much in the business of protecting Article V procedures, and they have done so for more than two centuries. Legend" text:anchor-type="as-char" draw:z-index="0" svg:width="21.166666666667cm" style:rel-width="100%"><draw:text-box><text:p text:style-name="legendcenter"><draw:frame draw:style-name="media" draw:name="The courts are very much in the business of protecting Article V procedures, and they have done so for more than two centuries." text:anchor-type="as-char" draw:z-index="1" svg:width="21.166666666667cm" style:rel-width="100%" svg:height="10.136150234742cm" style:rel-height="scale"><draw:image xlink:href="Pictures/1f851f3222514cb9e4cd9cc55b7e3180.png" xlink:type="simple" xlink:show="embed" xlink:actuate="onLoad"/></draw:frame>The courts are very much in the business of protecting Article V procedures, and they have done so for more than two centuries.</text:p></draw:text-box></draw:frame></text:p>
      <text:p text:style-name="Horizontal_20_Line"/>
      <text:list text:style-name="List_20_1" text:continue-numbering="false">
        <text:list-item>
          <text:p text:style-name="LastListParagraph_List_20_1_Content_First"> A convention for proposing amendments is, like all of its predecessors, a “convention of the states.” <text:span text:style-name="Emphasis">Smith v. Union</text:span><text:span text:style-name="Emphasis">Bank, </text:span>30 U.S. 518, 528 (1831). The national government is not concerned with how Article V conventions or state legislatures are constituted. <text:span text:style-name="Emphasis">United States v.</text:span><text:span text:style-name="Emphasis">Thibault</text:span>,47 F.2d169(2d Cir.1931).</text:p>
        </text:list-item>
      </text:list>
      <text:list text:style-name="List_20_1" text:continue-numbering="false">
        <text:list-item>
          <text:p text:style-name="LastListParagraph_List_20_1_Content_First"> No legislature or convention has power to alter the ratification procedure. That is fixed by Article V. <text:span text:style-name="Emphasis">Hawke v. Smith,</text:span>253U.S. 221 (1920);<text:span text:style-name="Emphasis">United States v. Sprague</text:span>, 282 U.S. 716 (1931). Some “runaway”alarmists have suggested that a convention for proposing amendments could decree ratification by national referendum, but the Supreme Court has ruled this out. <text:span text:style-name="Emphasis">Dodge</text:span><text:span text:style-name="Emphasis">v. Woolsey</text:span>,59 U.S. 331 (1855). Neithercan a state mutate its own ratifying procedure into a referendum. <text:span text:style-name="Emphasis">State of Rhode</text:span><text:span text:style-name="Emphasis">Island v. Palmer, </text:span>253 U.S. 320 (1920).</text:p>
        </text:list-item>
      </text:list>
      <text:list text:style-name="List_20_1" text:continue-numbering="false">
        <text:list-item>
          <text:p text:style-name="LastListParagraph_List_20_1_Content_First"> Congress may not try to manipulate the ratification procedure, other than by choosing one of two specified “modes of ratification.” <text:span text:style-name="Emphasis">Idaho v. Freeman,</text:span>529 F. Supp. 1107 (D. Idaho 1981), a judgment vacated as moot by Carmen v. Idaho, 459 U.S. 809 (1982); compare<text:span text:style-name="Emphasis">United States</text:span><text:span text:style-name="Emphasis">v. Sprague, </text:span>282 U.S. 716 (1931).</text:p>
        </text:list-item>
      </text:list>
      <text:list text:style-name="List_20_1" text:continue-numbering="false">
        <text:list-item>
          <text:p text:style-name="LastListParagraph_List_20_1_Content_First"> A convention meeting under Article V may be limited to its purpose. <text:span text:style-name="Emphasis">In Re</text:span><text:span text:style-name="Emphasis">Opinion of the Justices, </text:span>204 N.C. 306, 172 S.E. 474 (1933).</text:p>
        </text:list-item>
      </text:list>
      <text:list text:style-name="List_20_1" text:continue-numbering="false">
        <text:list-item>
          <text:p text:style-name="LastListParagraph_List_20_1_Content_First"> But an outside body may not dictate an Article V assembly’s rules and procedures. <text:span text:style-name="Emphasis">Leser v. Garnett, </text:span>258 U.S. 130 (1922);<text:span text:style-name="Emphasis"> Dyer v. Blair, </text:span>390F. Supp.1291(N.D. Ill.1975) (Justice Stevens).</text:p>
        </text:list-item>
      </text:list>
      <text:list text:style-name="List_20_1" text:continue-numbering="false">
        <text:list-item>
          <text:p text:style-name="LastListParagraph_List_20_1_Content_First"> Nor may the assembly be compelled to resolve the issue presented to it in a particular way. <text:span text:style-name="Emphasis">State ex rel. Harper v. Waltermire</text:span>,691P.2d826(1984);<text:span text:style-name="Emphasis"> AFL-CIO v. Eu, </text:span>686P.2d609(Cal.1984);<text:span text:style-name="Emphasis"> Miller v. Moore, </text:span>169F.3d1119(8th Cir.1999);<text:span text:style-name="Emphasis"> Gralike v. Cook, </text:span>191F.3d911, 924-25 (8<text:span text:style-name="sup">th</text:span>Cir. 1999), affirmed on other grounds sub nom. <text:span text:style-name="Emphasis">Cook v. Gralike,</text:span>531 U.S. 510 (2001); <text:span text:style-name="Emphasis">Barker v. Hazeltine, </text:span>3F. Supp. 2d1088,1094 (D.S.D. 1998);<text:span text:style-name="Emphasis">League of Women Voters of Maine v. Gwadosky</text:span>,966F. Supp.52 (D. Me. 1997);<text:span text:style-name="Emphasis">Donovan v. Priest,</text:span> 931 S.W.2d 119 (Ark. 1996).</text:p>
        </text:list-item>
      </text:list>
      <text:list text:style-name="List_20_1" text:continue-numbering="false">
        <text:list-item>
          <text:p text:style-name="LastListParagraph_List_20_1_Content_First"> Article V functions are complete when a convention or legislature has acted. There is no need for other officials to pro-claim the action. <text:span text:style-name="Emphasis">United States ex rel. Widenmann v. Colby, </text:span>265 F.398(D.C. Cir. 1920), affirmed 257 U.S. 619 (1921).</text:p>
        </text:list-item>
      </text:list>
      <text:p text:style-name="Text_20_body">As these cases illustrate, the courts are very much in the business of protecting Article V procedures, and they have done so for more than two centuries.</text:p>
      <text:p text:style-name="Horizontal_20_Line"/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2" text:anchor-type="paragraph" draw:z-index="2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99.166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4::21:43</meta:creation-date>
    <dc:creator>Generated</dc:creator>
    <dc:date>2026-09-03T04::21:43</dc:date>
    <dc:language>en-US</dc:language>
    <meta:editing-cycles>1</meta:editing-cycles>
    <meta:editing-duration>PT0S</meta:editing-duration>
    <dc:title>documents:cosproject:surge:article_6-howthecourts</dc:title>
  </office:meta>
</office:document-meta>
</file>