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17b52d43bfc451949eae74a6e8d7bd.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48.749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3.229166666667cm" svg:height="2.3452739529547cm"><draw:image xlink:href="Pictures/ad17b52d43bfc451949eae74a6e8d7bd.png" xlink:type="simple" xlink:show="embed" xlink:actuate="onLoad"/></draw:frame></text:p>
      <text:p text:style-name="Text_20_body"><draw:frame draw:style-name="PluginODTAutoStyle_Frame_1_text_frame" draw:name="Frame1" text:anchor-type="paragraph" svg:width="249.305pt" draw:z-index="0" svg:x="0cm" svg:y="0cm" svg:min-height="1cm"><draw:text-box><table:table table:style-name="Table"><table:table-column table:style-name="odt_auto_style_table_column_1_1"/><table:table-row><table:table-cell office:value-type="string" table:style-name="tablecell"><text:p text:style-name="tablealignleft"><text:bookmark text:name="documents:external:interposition"/>PDF Download (print) <text:line-break/>
<text:a xlink:type="simple" xlink:href="https://i2i.org/wp-content/uploads/Interposition.pdf" text:style-name="Internet_20_link" text:visited-style-name="Visited_20_Internet_20_Link">Natelson, Interposition, i2i.org</text:a> <text:line-break/>
or <text:line-break/>
<text:a xlink:type="simple" xlink:href="https://www.heartland.org/_template-assets/documents/publications/06-27-16_natelson_interposition_with_banner.pdf" text:style-name="Internet_20_link" text:visited-style-name="Visited_20_Internet_20_Link">The States’ Duty to Defend Against Federal Excess: James Madison and the Methods of “Interposition”, heartland.org</text:a></text:p></table:table-cell></table:table-row></table:table></draw:text-box></draw:frame></text:p>
      <text:h text:style-name="Heading_20_1" text:outline-level="1"><text:bookmark-start text:name="__RefHeading___the_states_duty_to_defend_against_federal_excessjames_madison_and_the_methods_of_interposition_1"/><text:bookmark-start text:name="the_states_duty_to_defend_against_federal_excessjames_madison_and_the_methods_of_interposition"/>The States' Duty to Defend Against Federal Excess: James Madison and the Methods of "Interposition"<text:bookmark-end text:name="__RefHeading___the_states_duty_to_defend_against_federal_excessjames_madison_and_the_methods_of_interposition_1"/><text:bookmark-end text:name="the_states_duty_to_defend_against_federal_excessjames_madison_and_the_methods_of_interposition"/></text:h>
      <text:p text:style-name="Text_20_body"><text:span text:style-name="Strong_20_Emphasis">July 2016</text:span></text:p>
      <text:p text:style-name="Text_20_body">By Robert G. Natelson*</text:p>
      <text:p text:style-name="Text_20_body"> *Robert G. Natelson is senior fellow in constitutional jurisprudence at The Heartland Institute. For a more complete bio, see <text:a xlink:type="simple" xlink:href="#__RefHeading___about_the_author_14" text:style-name="Local_20_link" text:visited-style-name="Visited_20_Local_20_Link">page 19</text:a>.</text:p>
      <text:p text:style-name="Text_20_body"><text:span text:style-name="Strong_20_Emphasis">Table of Contents</text:span></text:p>
      <text:p text:style-name="Text_20_body">1. Introduction <text:line-break/>
2. The Doctrine of Interposition <text:line-break/>
3. Eight Methods of Interposition <text:line-break/>
 .A. <text:a xlink:type="simple" xlink:href="#__RefHeading___a._public_relations_6" text:style-name="Local_20_link" text:visited-style-name="Visited_20_Local_20_Link">Public Relations</text:a> <text:line-break/>
 .B. <text:a xlink:type="simple" xlink:href="#__RefHeading___b._lobbying_congress_7" text:style-name="Local_20_link" text:visited-style-name="Visited_20_Local_20_Link">Lobbying Congress</text:a> <text:line-break/>
 .C. <text:a xlink:type="simple" xlink:href="#__RefHeading___c._judicial_challenges_8" text:style-name="Local_20_link" text:visited-style-name="Visited_20_Local_20_Link">Judicial Challenges</text:a> <text:line-break/>
 .D. <text:a xlink:type="simple" xlink:href="#__RefHeading___d._state_legislative_action_9" text:style-name="Local_20_link" text:visited-style-name="Visited_20_Local_20_Link">State Legislative Action</text:a> <text:line-break/>
 .E. <text:a xlink:type="simple" xlink:href="#__RefHeading___e._coordination_among_states_10" text:style-name="Local_20_link" text:visited-style-name="Visited_20_Local_20_Link">Coordination Among States</text:a> <text:line-break/>
 .F. <text:a xlink:type="simple" xlink:href="#__RefHeading___f._the_state_application_and_convention_process_of_article_v_11" text:style-name="Local_20_link" text:visited-style-name="Visited_20_Local_20_Link">Article V</text:a> <text:line-break/>
 .G. Nullification and Revolution <text:line-break/>
4. <locallink name="Conclusion">4._conclusion</locallink></text:p>
      <text:h text:style-name="Heading_20_2" text:outline-level="2"><text:bookmark-start text:name="__RefHeading___introduction_2"/><text:bookmark-start text:name="introduction"/>1. Introduction<text:bookmark-end text:name="__RefHeading___introduction_2"/><text:bookmark-end text:name="introduction"/></text:h>
      <text:p text:style-name="Text_20_body">One of the greatest achievements of the Constitution's framers was, in Justice Anthony Kennedy's phrase, to “split the atom of sovereignty.”<text:note text:id="ftn0" text:note-class="footnote"><text:note-citation text:label="1)">1)</text:note-citation><text:note-body><text:p text:style-name="Text_20_body"><text:span text:style-name="Emphasis">U.S. Term Limits </text:span>v.<text:span text:style-name="Emphasis"> Thornton</text:span>, 514 U.S. 779, 838 (1996) (Kennedy, J., concurring).</text:p></text:note-body></text:note> Previous writers often recognized that sovereignty came from the people, but they contended the people must always lodge it in a single level of government. For example, in England, sovereignty was in the King-in-Parliament, with the counties or shires exercising only subordinate authority. In the United States under the Articles of Confederation, sovereignty was located in each state: At that time, the word “confederation” was defined to mean merely an alliance or league rather than a government. In other words, Congress was an assembly comparable to NATO's North Atlantic Council.<text:note text:id="ftn1" text:note-class="footnote"><text:note-citation text:label="2)">2)</text:note-citation><text:note-body><text:p text:style-name="Text_20_body">Robert G. Natelson, <text:span text:style-name="Emphasis">The Original Constitution: What It Actually Said and Meant</text:span>, 3rd edition (Colorado Springs: Apis Books), 2014, p. 43.</text:p></text:note-body></text:note></text:p>
      <text:p text:style-name="Text_20_body">The Constitution enabled the people to divide sovereignty. For certain enumerated powers, they conveyed sovereignty to the federal government. They left the remainder to the states.<text:note text:id="ftn2" text:note-class="footnote"><text:note-citation text:label="3)">3)</text:note-citation><text:note-body><text:p text:style-name="Text_20_body">The exact division between governmental and private power in each state depended on that state's constitution.</text:p></text:note-body></text:note></text:p>
      <text:p text:style-name="Text_20_body"><draw:frame draw:style-name="PluginODTAutoStyle_Frame_5_text_frame" draw:name="Frame2" text:anchor-type="paragraph" svg:width="299.166pt" draw:z-index="0" svg:min-height="1cm"><draw:text-box><table:table table:style-name="Table"><table:table-column table:style-name="odt_auto_style_table_column_2_1"/><table:table-row><table:table-cell office:value-type="string" table:style-name="tablecell"><text:p text:style-name="tablealignleft">The people were to be represented by two sets of agents: federal officials for discharging the enumerated powers, and state officials for discharging the rest.</text:p></table:table-cell></table:table-row></table:table></draw:text-box></draw:frame></text:p>
      <text:p text:style-name="Text_20_body">Thus the people were to be represented by two sets of agents: federal officials for discharging the enumerated powers, and state officials for discharging the rest. Each set had its own sphere of authority. As James Madison wrote in <text:span text:style-name="Emphasis">The Federalist</text:span> <text:a xlink:type="simple" xlink:href="https://wikiprod.qacos.com/doku.php?id=historicaldocuments:fedpapers:federalist46" text:style-name="Internet_20_link" text:visited-style-name="Visited_20_Internet_20_Link">No. 46</text:a>, “The federal and State governments are in fact but different agents and trustees of the people, constituted with different powers, and designed for different purposes.” Among other subjects, federal officials held primary responsibility for foreign affairs, defense, and the post office.<text:note text:id="ftn3" text:note-class="footnote"><text:note-citation text:label="4)">4)</text:note-citation><text:note-body><text:p text:style-name="Text_20_body">U.S. Constitution, Article I, Section 8. Other enumerated powers are found throughout the Constitution. The federal government could choose not to exercise some of them. The bankruptcy power, for example, was not fully and permanently exercised until 1898.</text:p></text:note-body></text:note> The states governed manufacturing, agriculture, land use, real estate titles, in-state commerce, social services, and the law of torts, families, inheritance, corporations, contracts, and most areas of criminal law.<text:note text:id="ftn4" text:note-class="footnote"><text:note-citation text:label="5)">5)</text:note-citation><text:note-body><text:p text:style-name="Text_20_body">Natelson, <text:span text:style-name="Emphasis">supra</text:span> note 2, p. 44; Robert G. Natelson, “The Enumerated Powers of States,” 3 <text:span text:style-name="Emphasis">Nevada Law</text:span> <text:span text:style-name="Emphasis">Journal </text:span>469 (2003).</text:p></text:note-body></text:note></text:p>
      <text:p text:style-name="Text_20_body">In addition, there were some fields subject to joint responsibility or “concurrent jurisdiction.”<text:note text:id="ftn5" text:note-class="footnote"><text:note-citation text:label="6)">6)</text:note-citation><text:note-body><text:p text:style-name="Text_20_body">Alexander Hamilton discussed this concurrent jurisdiction in <text:span text:style-name="Emphasis">The Federalist</text:span> Nos. <text:a xlink:type="simple" xlink:href="https://wikiprod.qacos.com/doku.php?id=historicaldocuments:fedpapers:federalist32" text:style-name="Internet_20_link" text:visited-style-name="Visited_20_Internet_20_Link">32</text:a>, <text:a xlink:type="simple" xlink:href="https://wikiprod.qacos.com/doku.php?id=historicaldocuments:fedpapers:federalist33" text:style-name="Internet_20_link" text:visited-style-name="Visited_20_Internet_20_Link">33</text:a>, <text:a xlink:type="simple" xlink:href="https://wikiprod.qacos.com/doku.php?id=historicaldocuments:fedpapers:federalist34" text:style-name="Internet_20_link" text:visited-style-name="Visited_20_Internet_20_Link">34</text:a>, <text:a xlink:type="simple" xlink:href="https://wikiprod.qacos.com/doku.php?id=historicaldocuments:fedpapers:federalist81" text:style-name="Internet_20_link" text:visited-style-name="Visited_20_Internet_20_Link">81</text:a>, and <text:a xlink:type="simple" xlink:href="https://wikiprod.qacos.com/doku.php?id=historicaldocuments:fedpapers:federalist82" text:style-name="Internet_20_link" text:visited-style-name="Visited_20_Internet_20_Link">82</text:a>.</text:p></text:note-body></text:note> Both state and federal governments enjoyed the power to tax, for example, and the states could exercise authority over foreign and interstate commerce, subject to federal supremacy in those fields.<text:note text:id="ftn6" text:note-class="footnote"><text:note-citation text:label="7)">7)</text:note-citation><text:note-body><text:p text:style-name="Text_20_body">Natelson, <text:span text:style-name="Emphasis">supra</text:span> note 2, p. 53.</text:p></text:note-body></text:note></text:p>
      <text:p text:style-name="Text_20_body">In the modern world, organizations frequently hire different agents for different purposes. For example, a business may hire a purchasing manager and a sales manager, each with responsibility in his or her own sphere. Similarly, a synagogue or church may employ a lawyer for its legal affairs and an accountant for its financial affairs, with the understanding that the two should cooperate where legal and financial matters overlap.</text:p>
      <text:p text:style-name="Text_20_body">Agents are bound by a set of legal rules called <text:span text:style-name="Emphasis">fiduciary duties</text:span>. These are obligations of trust. Agents must be loyal to their employers and act in good faith and with proper attention to their responsibilities. Among those responsibilities is the obligation to prevent others from interfering with one's work, and, when appropriate, to inform the employer of misconduct by other agents. By way of illustration:</text:p>
      <text:p text:style-name="Text_20_body">A business has hired both an accountant named Alice and a lawyer named Larry. After some time, Alice notices that Larry has been regularly exceeding his authority by filing tax returns on behalf of the business, even though that is Alice's responsibility. Larry also is hiring clerks and telling them to regulate employee conduct, and he is entering unauthorized contracts on behalf of the business.</text:p>
      <text:p text:style-name="Text_20_body"><draw:frame draw:style-name="PluginODTAutoStyle_Frame_9_text_frame" draw:name="Frame3" text:anchor-type="paragraph" svg:width="299.166pt" draw:z-index="0" svg:min-height="1cm"><draw:text-box><table:table table:style-name="Table"><table:table-column table:style-name="odt_auto_style_table_column_3_1"/><table:table-row><table:table-cell office:value-type="string" table:style-name="tablecell"><text:p text:style-name="tablealignleft">Alice knows the business owners are unaware of Larry's abuses because they have placed too much trust in their agents.</text:p><text:p text:style-name="Text_20_body">In this illustration, does Alice have a legal duty to inform the owners of Larry's misconduct? Is it her responsibility, if necessary, to push back when he tries to invade her designated areas of responsibility?</text:p></table:table-cell></table:table-row></table:table></draw:text-box></draw:frame></text:p>
      <text:p text:style-name="Text_20_body">Absolutely. In fact, Alice would be violating her own fiduciary duty if she did not respond to Larry's misconduct.</text:p>
      <text:p text:style-name="Text_20_body"><draw:frame draw:style-name="PluginODTAutoStyle_Frame_13_text_frame" draw:name="Frame4" text:anchor-type="paragraph" svg:width="299.166pt" draw:z-index="0" svg:min-height="1cm"><draw:text-box><table:table table:style-name="Table"><table:table-column table:style-name="odt_auto_style_table_column_4_1"/><table:table-row><table:table-cell office:value-type="string" table:style-name="tablecell"><text:p text:style-name="tablealignleft">Federal officials in the executive, legislative, and judicial branches had an obligation to resist encroachments by the other branches and by the states.</text:p></table:table-cell></table:table-row></table:table></draw:text-box></draw:frame></text:p>
      <text:p text:style-name="Text_20_body">This <text:span text:style-name="Emphasis">Heartland Policy Brief</text:span> explains that the Founders similarly thought of government officials as bound by fiduciary duties. In fact, this was a key premise behind how they wrote the Constitution.<text:note text:id="ftn7" text:note-class="footnote"><text:note-citation text:label="8)">8)</text:note-citation><text:note-body><text:p text:style-name="Text_20_body">Robert G. Natelson, “The Constitution and the Public Trust,” 52 <text:span text:style-name="Emphasis">Buffalo Law Review</text:span> 1077 (2004); Gary Lawson, Robert G. Natelson, and Guy Seidman, “The Fiduciary Foundations of Federal Equal Protection,” 
<text:span text:style-name="Emphasis">Boston University Law Review </text:span>415 (2014).</text:p></text:note-body></text:note> Federal officials in the executive, legislative, and judicial branches had an obligation to resist Federal officials in the executive, legislative, and judicial branches had an obligation to resist encroachments by the other branches and by the states. State officials had like responsibility with respect to the federal government. In <text:span text:style-name="Emphasis">The Federalist</text:span> <text:a xlink:type="simple" xlink:href="https://wikiprod.qacos.com/doku.php?id=historicaldocuments:fedpapers:federalist85" text:style-name="Internet_20_link" text:visited-style-name="Visited_20_Internet_20_Link">No. 85</text:a>, Alexander Hamilton wrote, “We may safely rely on the disposition of the State legislatures to erect barriers against the encroachments of the national authority.” John Dickinson asserted in his third “Fabius” letter supporting ratification of the Constitution,</text:p>
      <text:p text:style-name="Text_20_body">…<text:span text:style-name="Emphasis">it will be their own faults</text:span></text:p>
      <text:p text:style-name="Text_20_body">Madison was even more explicit in his 1798 <text:span text:style-name="Emphasis">Virginia Resolution</text:span>:</text:p>
      <text:p text:style-name="Text_20_body"><text:span text:style-name="Emphasis">[T]he states … have the right, and are in duty bound, to interpose </text:span></text:p>
      <text:p text:style-name="Text_20_body">Part 2 describes the doctrine of “interposition,” the term James Madison used to describe the states' duty to resist federal over-reach. Part 3 describes six methods of interposition explicitly authorized by the Constitution and two Madison identified as “extraconstitutional” - essentially mechanisms of last resort to be used only when all six constitutional methods had been exhausted.</text:p>
      <text:p text:style-name="Text_20_body">Part 4 offers brief concluding remarks.</text:p>
      <text:h text:style-name="Heading_20_2" text:outline-level="2"><text:bookmark-start text:name="__RefHeading___the_doctrine_of_interposition_3"/><text:bookmark-start text:name="the_doctrine_of_interposition"/>2. The Doctrine of Interposition<text:bookmark-end text:name="__RefHeading___the_doctrine_of_interposition_3"/><text:bookmark-end text:name="the_doctrine_of_interposition"/></text:h>
      <text:p text:style-name="Text_20_body"><text:line-break/>

<text:span text:style-name="Emphasis">The Federalist </text:span><text:a xlink:type="simple" xlink:href="https://wikiprod.qacos.com/doku.php?id=historicaldocuments:fedpapers:federalist46" text:style-name="Internet_20_link" text:visited-style-name="Visited_20_Internet_20_Link">No. 46</text:a></text:p>
      <text:p text:style-name="Text_20_body">Madison was the Founder who wrote most about the duty to “push back” when the federal government exceeded its authority. In writings published both before and after the Constitution's ratification, he listed ways for resisting federal overreaching and other forms of abuse. Some entailed action by individuals or by groups outside of state government: (1) electoral response (“throwing the bums out”)<text:note text:id="ftn8" text:note-class="footnote"><text:note-citation text:label="9)">9)</text:note-citation><text:note-body><text:p text:style-name="Text_20_body"><text:span text:style-name="Emphasis">Public Letter from James Madison to Edward Everett </text:span>(August 28, 1830), in Gaillard Hunt, ed.,<text:span text:style-name="Emphasis"> The Writings of James Madison </text:span>(New York, NY: J.P. Putnam's Sons, 1910), pp. 229, 231-32: “When the Alien<text:span text:style-name="Emphasis"> </text:span>&amp; Sedition laws were passed in contravention to the opinions and feelings of the community, the first elections that ensued put an end to them.”</text:p></text:note-body></text:note> (2) individual lobbying and disquiet<text:note text:id="ftn9" text:note-class="footnote"><text:note-citation text:label="10)">10)</text:note-citation><text:note-body><text:p text:style-name="Text_20_body">(<text:span text:style-name="Emphasis">The Federalist </text:span><text:a xlink:type="simple" xlink:href="https://wikiprod.qacos.com/doku.php?id=historicaldocuments:fedpapers:federalist46" text:style-name="Internet_20_link" text:visited-style-name="Visited_20_Internet_20_Link">No. 46</text:a> (“The disquietude of the people; their repugnance and, perhaps, refusal to co-operate with the officers of the Union ..) </text:p></text:note-body></text:note> and (3) individual refusal to cooperate.<text:note text:id="ftn10" text:note-class="footnote"><text:note-citation text:label="11)">11)</text:note-citation><text:note-body><text:p text:style-name="Text_20_body"><text:span text:style-name="Emphasis">Ibid.</text:span></text:p></text:note-body></text:note> Other methods required state action.</text:p>
      <text:p text:style-name="Text_20_body">As the language of the 1798 <text:span text:style-name="Emphasis">Virginia Resolution</text:span> shows, Madison referred to the state duty to resist federal overreaching as the duty to “interpose.” A contemporaneous dictionary defined interpose as “To thrust in as an obstruction, interruption or inconvenience; to offer as a succour or relief; to place between, to make intervenient.”<text:note text:id="ftn11" text:note-class="footnote"><text:note-citation text:label="12)">12)</text:note-citation><text:note-body><text:p text:style-name="Text_20_body">Thomas Sheridan, <text:span text:style-name="Emphasis">A Complete Dictionary of the English Language</text:span>, 3rd edition (London), 1789 (unpaginated) (defining “interpose”).</text:p></text:note-body></text:note> Other dictionaries featured similar definitions.<text:note text:id="ftn12" text:note-class="footnote"><text:note-citation text:label="13)">13)</text:note-citation><text:note-body><text:p text:style-name="Text_20_body">All of the following are unpaginated: Samuel Johnson, <text:span text:style-name="Emphasis">A Dictionary of the English Language</text:span> (London, 8th ed.), 1786 (defining “interpose” as “mediate; to act between two parties … To put in by way of interruption”); Nathan Bailey, <text:span text:style-name="Emphasis">An Universal Etymological English Dictionary</text:span> (London, 25th ed.), 1783 (defining “interpose” as “to put in or between, to intermeddle in a business.”); John Ash, <text:span text:style-name="Emphasis">The New and</text:span> <text:span text:style-name="Emphasis">Complete Dictionary of the English Language </text:span>(London), 1775 (defining “interpose” as “To place between,<text:span text:style-name="Emphasis"> </text:span>to thrust in an objection, to offer as succour”); William Perry, <text:span text:style-name="Emphasis">The Royal Standard English Dictionary</text:span> (Worcester, MA), 1788 (defining “interpose” as “to thrust in as an obstruction; to mediate between”).</text:p></text:note-body></text:note> Thus, one interposed when one intervened, often to provide succor (help). The corresponding noun is interposition. Madison also used the noun in this context.<text:note text:id="ftn13" text:note-class="footnote"><text:note-citation text:label="14)">14)</text:note-citation><text:note-body><text:p text:style-name="Text_20_body">See, for example, <text:span text:style-name="Emphasis">Public Letter from James Madison to Edward Everett</text:span>, <text:span text:style-name="Emphasis">supra</text:span> note 9, p. 231.</text:p></text:note-body></text:note></text:p>
      <text:p text:style-name="Text_20_body">Madison acknowledged that different forms of pushback were appropriate for different cases. His list forms a spectrum from the most moderate to the most severe. Madison also distinguished the methods the Constitution authorizes, expressly or by implication, from those that are extraconstitutional.<text:note text:id="ftn14" text:note-class="footnote"><text:note-citation text:label="15)">15)</text:note-citation><text:note-body><text:p text:style-name="Text_20_body"><text:span text:style-name="Emphasis">Ibid</text:span>., pp. 234-35 (mentioning the distinctions between “interpositions within the purview of the Constn &amp;<text:span text:style-name="Emphasis"> </text:span>interpositions appealing from the Constn to the rights of nature paramount to all Constitutions”). See also James Madison, <text:span text:style-name="Emphasis">Notes on Nullification</text:span> (1835) in Gaillard Hunt, ed., <text:span text:style-name="Emphasis">The Writings of James Madison</text:span>, <text:span text:style-name="Emphasis">supra</text:span> note 9, pp. 340, 353 (listing in order: checks by other government entities, presumably including interposition; constitutional amendment, and resistance, and, at p. 354 stating that constitutional remedies must be used before “ultra-constitutional interpositions”).</text:p></text:note-body></text:note> A measure is extraconstitutional if the Constitution does not authorize it. To justify it, one must resort to other sources of authority, such as natural law. Madison contended states should not use extraconstitutional methods unless constitutional methods had been exhausted.<text:note text:id="ftn15" text:note-class="footnote"><text:note-citation text:label="16)">16)</text:note-citation><text:note-body><text:p text:style-name="Text_20_body"><text:span text:style-name="Emphasis">Supra </text:span>note 9, p. 233 (stating that nullification, as an extraconstitutional remedy, must not be used before<text:span text:style-name="Emphasis"> </text:span>an Article V convention). See also <text:span text:style-name="Emphasis">Notes on Nullification</text:span>, <text:span text:style-name="Emphasis">ibid.</text:span></text:p></text:note-body></text:note></text:p>
      <text:h text:style-name="Heading_20_3" text:outline-level="3"><text:bookmark-start text:name="__RefHeading___methods_of_interpostion_4"/><text:bookmark-start text:name="methods_of_interpostion"/>Methods of Interpostion<text:bookmark-end text:name="__RefHeading___methods_of_interpostion_4"/><text:bookmark-end text:name="methods_of_interpostion"/></text:h>
      <text:p text:style-name="Text_20_body">In increasing order of legal force, Madison's <text:span text:style-name="Emphasis">constitutional</text:span> methods are as follows:</text:p>
      <text:list text:style-name="List_20_1" text:continue-numbering="false">
        <text:list-item>
          <text:p text:style-name="LastListParagraph_List_20_1_Content_First">state-coordinated campaigns of public and political education - that is, public relations;</text:p>
        </text:list-item>
      </text:list>
      <text:list text:style-name="List_20_1" text:continue-numbering="false">
        <text:list-item>
          <text:p text:style-name="LastListParagraph_List_20_1_Content_First">state lobbying efforts directed at Congress;</text:p>
        </text:list-item>
      </text:list>
      <text:list text:style-name="List_20_1" text:continue-numbering="false">
        <text:list-item>
          <text:p text:style-name="LastListParagraph_List_20_1_Content_First">state-led lawsuits;</text:p>
        </text:list-item>
      </text:list>
      <text:list text:style-name="List_20_1" text:continue-numbering="false">
        <text:list-item>
          <text:p text:style-name="LastListParagraph_List_20_1_Content_First">state legal provisions designed to hinder or fail to cooperate with federal actions;</text:p>
        </text:list-item>
      </text:list>
      <text:list text:style-name="List_20_1" text:continue-numbering="false">
        <text:list-item>
          <text:p text:style-name="LastListParagraph_List_20_1_Content_First">interstate coordination of all of the above; and</text:p>
        </text:list-item>
      </text:list>
      <text:list text:style-name="List_20_1" text:continue-numbering="false">
        <text:list-item>
          <text:p text:style-name="LastListParagraph_List_20_1_Content_First">the Article V convention process.</text:p>
        </text:list-item>
      </text:list>
      <text:p text:style-name="Text_20_body">The <text:span text:style-name="Emphasis">extraconstitutional</text:span> methods are:</text:p>
      <text:list text:style-name="List_20_1" text:continue-numbering="false">
        <text:list-item>
          <text:p text:style-name="LastListParagraph_List_20_1_Content_First">state nullification of federal acts, and</text:p>
        </text:list-item>
      </text:list>
      <text:list text:style-name="List_20_1" text:continue-numbering="false">
        <text:list-item>
          <text:p text:style-name="LastListParagraph_List_20_1_Content_First">revolution.</text:p>
        </text:list-item>
      </text:list>
      <text:p text:style-name="Text_20_body">At this point, we should clarify the term “nullification.” Some people employ it as a synonym for interposition. But in its historical usage, “nullification” refers specifically to a state declaration that a federal law is void within the state's boundaries.</text:p>
      <text:p text:style-name="Text_20_body">“”</text:p>
      <text:p text:style-name="Text_20_body">The term should be confined to its historical use. One reason is that the historical use is more precise. Another is that the word “nullification” carries unpleasant historical and political baggage. Although states in all parts of the country have tried to nullify federal laws, public knowledge of the term derives primarily from its use by slave states in the antebellum South. Employing the term to cover other forms of interposition unfairly prejudices them.</text:p>
      <text:h text:style-name="Heading_20_2" text:outline-level="2"><text:bookmark-start text:name="__RefHeading___eight_methods_of_interposition_5"/><text:bookmark-start text:name="eight_methods_of_interposition"/>3. Eight Methods of Interposition<text:bookmark-end text:name="__RefHeading___eight_methods_of_interposition_5"/><text:bookmark-end text:name="eight_methods_of_interposition"/></text:h>
      <text:p text:style-name="Text_20_body">Let's look more closely at Madison's eight methods of interposition.</text:p>
      <text:h text:style-name="Heading_20_3" text:outline-level="3"><text:bookmark-start text:name="__RefHeading___a._public_relations_6"/><text:bookmark-start text:name="a._public_relations"/>A. Public Relations<text:bookmark-end text:name="__RefHeading___a._public_relations_6"/><text:bookmark-end text:name="a._public_relations"/></text:h>
      <text:p text:style-name="Text_20_body">……<text:line-break/>

<text:span text:style-name="Emphasis">The Federalist </text:span><text:a xlink:type="simple" xlink:href="https://wikiprod.qacos.com/doku.php?id=historicaldocuments:fedpapers:federalist46" text:style-name="Internet_20_link" text:visited-style-name="Visited_20_Internet_20_Link">No. 46</text:a></text:p>
      <text:p text:style-name="Text_20_body">“”…<text:line-break/>
<text:line-break/>
<text:span text:style-name="Emphasis">Virginia Resolution </text:span></text:p>
      <text:p text:style-name="Text_20_body">These quotations show Madison acknowledging that states could launch public relations campaigns against federal overreaching. In <text:span text:style-name="Emphasis">The Federalist</text:span> <text:a xlink:type="simple" xlink:href="https://wikiprod.qacos.com/doku.php?id=historicaldocuments:fedpapers:federalist26" text:style-name="Internet_20_link" text:visited-style-name="Visited_20_Internet_20_Link">No. 26</text:a>, Hamilton observed:</text:p>
      <text:p text:style-name="Text_20_body">Hamilton implied state legislators are better situated than most Americans to identify instances in which the central government has exceeded its power. This is true even in today's Internet Age. State lawmakers and officials often learn about costly federal mandates long before those mandates have penetrated the public consciousness. State lawmakers and officials learn quickly how much of the state budget consists of federal aid and how state policies are directed by federal priorities.</text:p>
      <text:p text:style-name="Text_20_body">Authority of the states to inform and protest derives from the states' inherent sovereignty. The public relations activities of state officials are protected by the Constitution's First Amendment Speech, Press, Assembly, and Petition Clauses.<text:note text:id="ftn16" text:note-class="footnote"><text:note-citation text:label="17)">17)</text:note-citation><text:note-body><text:p text:style-name="Text_20_body">“Congress shall make no law … abridging the freedom of speech, or of the press; or the right of the people peaceably to assemble, and to petition the Government for a redress of grievances.”</text:p></text:note-body></text:note></text:p>
      <text:p text:style-name="Text_20_body"><draw:frame draw:style-name="PluginODTAutoStyle_Frame_17_text_frame" draw:name="Frame5" text:anchor-type="paragraph" svg:width="299.166pt" draw:z-index="0" svg:min-height="1cm"><draw:text-box><table:table table:style-name="Table"><table:table-column table:style-name="odt_auto_style_table_column_5_1"/><table:table-row><table:table-cell office:value-type="string" table:style-name="tablecell"><text:p text:style-name="tablealignleft">The public relations activities of state officials are protected by the Constitution’s First Amendment Speech, Press, Assembly, and Petition Clauses.</text:p></table:table-cell></table:table-row></table:table></draw:text-box></draw:frame></text:p>
      <text:p text:style-name="Text_20_body">State officials frequently have used this method of interposition. During the 1990s, for example, Ben Nelson, then the Democratic governor of Nebraska, told his constituents about the extent to which federal priorities were displacing those of their state: “Why don't they call me administrator?” he asked. “Nebraska seems to more a branch of the federal government than a freestanding sovereign state.<text:note text:id="ftn17" text:note-class="footnote"><text:note-citation text:label="18)">18)</text:note-citation><text:note-body><text:p text:style-name="Text_20_body">Ann LoLordo, “States looking for ways to reclaim lost powers,” <text:span text:style-name="Emphasis">Baltimore Sun</text:span>, June 12, 1995, <text:a xlink:type="simple" xlink:href="http://www.ncsl.org/research/health/state-medical-marijuana-laws.aspx" text:style-name="Internet_20_link" text:visited-style-name="Visited_20_Internet_20_Link">http://articles.baltimoresun.com/1995-06-12/news/1995163074_1_council-of-state-federal-mandates-state-governments</text:a>.</text:p></text:note-body></text:note> During the 1990s, many state legislatures followed Colorado's lead<text:note text:id="ftn18" text:note-class="footnote"><text:note-citation text:label="19)">19)</text:note-citation><text:note-body><text:p text:style-name="Text_20_body">Charles Duke, “Implementing the Tenth Amendment: State Sovereignty Resolution,” 1994, <text:a xlink:type="simple" xlink:href="http://www.sweetliberty.org/issues/staterights/tenth_amend.htm#.VuwoPeIrKUk" text:style-name="Internet_20_link" text:visited-style-name="Visited_20_Internet_20_Link">http://www.sweetliberty.org/issues/staterights/tenth_amend.htm#.VuwoPeIrKUk</text:a>.</text:p></text:note-body></text:note> by adopting nonbinding “Tenth Amendment Resolutions” (also called “State Sovereignty Resolutions”) to protest against federal overreaching.<text:note text:id="ftn19" text:note-class="footnote"><text:note-citation text:label="20)">20)</text:note-citation><text:note-body><text:p text:style-name="Text_20_body">Another form appears at <text:a xlink:type="simple" xlink:href="http://tenthamendmentcenter.com/10th-amendment-resolution/" text:style-name="Internet_20_link" text:visited-style-name="Visited_20_Internet_20_Link">http://tenthamendmentcenter.com/10th-amendment-resolution/</text:a>.</text:p></text:note-body></text:note></text:p>
      <text:p text:style-name="Text_20_body">The ineffectiveness of those protests induced state officials to adopt more vigorous methods of interposition.</text:p>
      <text:h text:style-name="Heading_20_3" text:outline-level="3"><text:bookmark-start text:name="__RefHeading___b._lobbying_congress_7"/><text:bookmark-start text:name="b._lobbying_congress"/>B. Lobbying Congress<text:bookmark-end text:name="__RefHeading___b._lobbying_congress_7"/><text:bookmark-end text:name="b._lobbying_congress"/></text:h>
      <text:p text:style-name="Text_20_body">…<text:line-break/>
<text:line-break/>
<text:span text:style-name="Emphasis">Resolutions for the Virginia Legislature </text:span></text:p>
      <text:p text:style-name="Text_20_body">State officials frequently testify before Congress. State legislatures frequently pass resolutions - often called “memorials” - recommending Congress adopt a course of action. Governors inform Congress of their views. As in the case of the first method of interposition, lobbying Congress and federal officials is an inherent prerogative of state sovereignty and protected by the First Amendment.</text:p>
      <text:p text:style-name="Text_20_body"><draw:frame draw:style-name="PluginODTAutoStyle_Frame_21_text_frame" draw:name="Frame6" text:anchor-type="paragraph" svg:width="299.166pt" draw:z-index="0" svg:min-height="1cm"><draw:text-box><table:table table:style-name="Table"><table:table-column table:style-name="odt_auto_style_table_column_6_1"/><table:table-row><table:table-cell office:value-type="string" table:style-name="tablecell"><text:p text:style-name="tablealignleft">Most members of Congress listen respectfully to state officials expressing their concerns.</text:p></table:table-cell></table:table-row></table:table></draw:text-box></draw:frame></text:p>
      <text:p text:style-name="Text_20_body">Before the Seventeenth Amendment was ratified, U.S. senators were elected by their respective state legislatures. Legislatures were not shy about communicating their concerns to the senators they had chosen. Although senators now are popularly elected, both senators and members of the House of Representatives know state politicians can affect their prospects for reelection. Most members of Congress, therefore, listen respectfully to state officials expressing their concerns. State legislatures may formally “invite” their congressional delegations to appear before one of their sessions for an exchange of views.</text:p>
      <text:h text:style-name="Heading_20_3" text:outline-level="3"><text:bookmark-start text:name="__RefHeading___c._judicial_challenges_8"/><text:bookmark-start text:name="c._judicial_challenges"/>C. Judicial Challenges<text:bookmark-end text:name="__RefHeading___c._judicial_challenges_8"/><text:bookmark-end text:name="c._judicial_challenges"/></text:h>
      <text:p text:style-name="Text_20_body">“”<text:line-break/>
<text:span text:style-name="Emphasis">Public Letter from James Madison to Edward Everett </text:span></text:p>
      <text:p text:style-name="Text_20_body">In this quotation, Madison was referring to Hamilton's The Federalist Nos. <text:a xlink:type="simple" xlink:href="https://wikiprod.qacos.com/doku.php?id=historicaldocuments:fedpapers:federalist16" text:style-name="Internet_20_link" text:visited-style-name="Visited_20_Internet_20_Link">16</text:a> and <text:a xlink:type="simple" xlink:href="https://wikiprod.qacos.com/doku.php?id=historicaldocuments:fedpapers:federalist81" text:style-name="Internet_20_link" text:visited-style-name="Visited_20_Internet_20_Link">81</text:a>. In those papers, Hamilton acknowledged that the courts would be able to void unconstitutional laws. Article III of the Constitution recognizes explicitly the authority of the states to participate in federal litigation:</text:p>
      <text:p text:style-name="Text_20_body">…………<text:note text:id="ftn20" text:note-class="footnote"><text:note-citation text:label="21)">21)</text:note-citation><text:note-body><text:p text:style-name="Text_20_body">U.S. Constitution, Article III, Section 2.</text:p></text:note-body></text:note></text:p>
      <text:p text:style-name="Text_20_body"><draw:frame draw:style-name="PluginODTAutoStyle_Frame_25_text_frame" draw:name="Frame7" text:anchor-type="paragraph" svg:width="299.166pt" draw:z-index="0" svg:min-height="1cm"><draw:text-box><table:table table:style-name="Table"><table:table-column table:style-name="odt_auto_style_table_column_7_1"/><table:table-row><table:table-cell office:value-type="string" table:style-name="tablecell"><text:p text:style-name="tablealignleft">States often sue the federal government or its officials to prevent enforcement of laws or regulations they consider unconstitutional.</text:p></table:table-cell></table:table-row></table:table></draw:text-box></draw:frame></text:p>
      <text:p text:style-name="Text_20_body">States often sue the federal government or its officials to prevent enforcement of laws or regulations they consider unconstitutional. Currently, 24 states are suing the Environmental Protection Agency over its coal plant emissions rule, the Clean Power Plan.<text:note text:id="ftn21" text:note-class="footnote"><text:note-citation text:label="22)">22)</text:note-citation><text:note-body><text:p text:style-name="Text_20_body">Timothy Cana, “Two dozen states sue Obama over coal plant emissions rule,” <text:span text:style-name="Emphasis">The Hill</text:span>, October 23, 2015, <text:a xlink:type="simple" xlink:href="http://thehill.com/policy/energy-environment/257856-24-states-coal-company-sue-obama-over-climate-rule" text:style-name="Internet_20_link" text:visited-style-name="Visited_20_Internet_20_Link">http://thehill.com/policy/energy-environment/257856-24-states-coal-company-sue-obama-over-climate-rule</text:a>.</text:p></text:note-body></text:note> )) Just a few years ago, 27 states sought to void parts of the Patient Protection and Affordable Care Act (“Obamacare”).</text:p>
      <text:p text:style-name="Text_20_body">State litigation is often successful. In February 2016, the U.S. Supreme Court issued a 5-4 ruling staying implementation of the Clean Power Plan as legal challenges move through lower courts.<text:note text:id="ftn22" text:note-class="footnote"><text:note-citation text:label="23)">23)</text:note-citation><text:note-body><text:p text:style-name="Text_20_body">Lyle Denniston, “Carbon pollution controls put on hold,” <text:span text:style-name="Emphasis">SCOTUSblog</text:span> (February 9, 2016), <text:a xlink:type="simple" xlink:href="http://www.scotusblog.com/2016/02/carbon-pollution-controls-put-on-hold" text:style-name="Internet_20_link" text:visited-style-name="Visited_20_Internet_20_Link">http://www.scotusblog.com/2016/02/carbon-pollution-controls-put-on-hold/</text:a>.</text:p></text:note-body></text:note> Since the U.S. Supreme Court's stay, at least 19 states have suspended efforts to plan for the plan's implementation.<text:note text:id="ftn23" text:note-class="footnote"><text:note-citation text:label="24)">24)</text:note-citation><text:note-body><text:p text:style-name="Text_20_body">See the “Supreme Court Stay Response” map at E&amp;E Publishing's “Power Plan Hub,” <text:a xlink:type="simple" xlink:href="http://www.eenews.net/interactive/clean_power_plan" text:style-name="Internet_20_link" text:visited-style-name="Visited_20_Internet_20_Link">http://www.eenews.net/interactive/clean_power_plan</text:a>.</text:p></text:note-body></text:note> And in the Obamacare case, although the Supreme Court upheld the individual insurance mandate, the Court handed the states an important victory: By a 7-2 margin, the justices ruled Congress could not compel the states to expand Medicaid coverage by withholding all Medicaid money from states that refused to do so.<text:note text:id="ftn24" text:note-class="footnote"><text:note-citation text:label="25)">25)</text:note-citation><text:note-body><text:p text:style-name="Text_20_body"><text:span text:style-name="Emphasis">Nat'l Fed. Of Independent Business </text:span>v.<text:span text:style-name="Emphasis"> Sebelius</text:span>, 132 S.Ct. 2566 (2012) </text:p></text:note-body></text:note>. In his opinion for the Court, Chief Justice John Roberts emphasized, partially by quotations from earlier cases, the importance of federalism:</text:p>
      <text:p text:style-name="Text_20_body">“”…“”<text:span text:style-name="Emphasis">The Federalist</text:span><text:a xlink:type="simple" xlink:href="https://wikiprod.qacos.com/doku.php?id=historicaldocuments:fedpapers:federalist45" text:style-name="Internet_20_link" text:visited-style-name="Visited_20_Internet_20_Link">45</text:a>“<text:note text:id="ftn25" text:note-class="footnote"><text:note-citation text:label="26)">26)</text:note-citation><text:note-body><text:p text:style-name="Text_20_body"><text:span text:style-name="Emphasis">Ibid</text:span>., 132 S.Ct. at 2578.</text:p></text:note-body></text:note></text:p>
      <text:p text:style-name="Text_20_body">However, Roberts added an admonition: “The States are separate and independent sovereigns. Sometimes they have to act like it.”<text:note text:id="ftn26" text:note-class="footnote"><text:note-citation text:label="27)">27)</text:note-citation><text:note-body><text:p text:style-name="Text_20_body"><text:span text:style-name="Emphasis">Ibid</text:span>., 132 S.Ct. at 2603.</text:p></text:note-body></text:note> This tells us the Court wants the states to be proactive in challenging federal overreaching.</text:p>
      <text:p text:style-name="Text_20_body"><draw:frame draw:style-name="PluginODTAutoStyle_Frame_29_text_frame" draw:name="Frame8" text:anchor-type="paragraph" svg:width="299.166pt" draw:z-index="0" svg:min-height="1cm"><draw:text-box><table:table table:style-name="Table"><table:table-column table:style-name="odt_auto_style_table_column_8_1"/><table:table-row><table:table-cell office:value-type="string" table:style-name="tablecell"><text:p text:style-name="tablealignleft">States should not hesitate to present judicial challenges to federal actions they reasonably believe are unconstitutional.</text:p></table:table-cell></table:table-row></table:table></draw:text-box></draw:frame></text:p>
      <text:p text:style-name="Text_20_body">States should not hesitate to present judicial challenges to federal actions they reasonably believe are unconstitutional. Although private parties also may do so, private parties usually do not have the resources to finance sustained lawsuits against taxpayer-funded federal lawyers. Moreover, private parties may not have standing to sue, and if they win, the court usually tailors the relief to the plaintiffs' private interests.</text:p>
      <text:p text:style-name="Text_20_body">Thus, only the states have the wherewithal to represent in court the freedom and welfare of all their citizens.</text:p>
      <text:h text:style-name="Heading_20_3" text:outline-level="3"><text:bookmark-start text:name="__RefHeading___d._state_legislative_action_9"/><text:bookmark-start text:name="d._state_legislative_action"/>D. State Legislative Action<text:bookmark-end text:name="__RefHeading___d._state_legislative_action_9"/><text:bookmark-end text:name="d._state_legislative_action"/></text:h>
      <text:p text:style-name="Text_20_body"><text:line-break/>
<text:line-break/>
<text:span text:style-name="Emphasis">The Federalist </text:span><text:a xlink:type="simple" xlink:href="https://wikiprod.qacos.com/doku.php?id=historicaldocuments:fedpapers:federalist46" text:style-name="Internet_20_link" text:visited-style-name="Visited_20_Internet_20_Link">No. 46</text:a></text:p>
      <text:p text:style-name="Text_20_body">Even when states cannot control what federal officials do, they usually can control what their own officials do. “Legislative devices” regulate how state officials act.</text:p>
      <text:p text:style-name="Text_20_body">A modern instance of this form of interposition is state refusal to cooperate in joint spending programs, usually by refusing to accept federal funds. Hamilton referred to state noncooperation in <text:span text:style-name="Emphasis">The Federalist</text:span> <text:a xlink:type="simple" xlink:href="https://wikiprod.qacos.com/doku.php?id=historicaldocuments:fedpapers:federalist16" text:style-name="Internet_20_link" text:visited-style-name="Visited_20_Internet_20_Link">No. 16</text:a>: “If the interposition of the State legislatures be necessary to give effect to a measure of the Union, they have only not to act, or to act evasively, and the measure is defeated.”</text:p>
      <text:p text:style-name="Text_20_body">State noncooperation was the precise context of Chief Justice Roberts' admonition about states needing to act like separate and independent sovereigns:</text:p>
      <text:p text:style-name="Text_20_body">…“”…<text:note text:id="ftn27" text:note-class="footnote"><text:note-citation text:label="28)">28)</text:note-citation><text:note-body><text:p text:style-name="Text_20_body"><text:span text:style-name="Emphasis">Supra </text:span>note 27.</text:p></text:note-body></text:note></text:p>
      <text:p text:style-name="Text_20_body">Turning down federal money can be difficult. The funding source is (mostly) taxation imposed on citizens of the state, and state opinion leaders generally want to “get our money back.” An army of bureaucrats, lobbyists, and other apologists for bigger government frequently pushes state lawmakers to accede to federal allurements. Health care providers, for example, lobbied heavily for full state participation in Obamacare's Medicaid expansion. That the expansion may compromise future state budgets and is of little demonstrated benefit<text:note text:id="ftn28" text:note-class="footnote"><text:note-citation text:label="29)">29)</text:note-citation><text:note-body><text:p text:style-name="Text_20_body">Katherine Baicker, <text:span text:style-name="Emphasis">et al</text:span>., “The Oregon Experiment - Effects of Medicaid on Clinical Outcomes,” 368 <text:span text:style-name="Emphasis">New England Journal of Medicine </text:span>1713 (2013), <text:a xlink:type="simple" xlink:href="http://www.nejm.org/doi/full/10.1056/NEJMsa1212321/" text:style-name="Internet_20_link" text:visited-style-name="Visited_20_Internet_20_Link">http://www.nejm.org/doi/full/10.1056/NEJMsa1212321/</text:a> (examining health effects). Other potentially negative effects include poor incentives, wasteful practices, the lack of patient control over prices and services, and higher rates of dependency. See also Scott W. Atlas, “How to Fix The Scandal Of Medicaid and the Poor,” <text:span text:style-name="Emphasis">The Wall Street Journal</text:span>, March 16, 2016, p. A15 (“The truth is that Medicaid … funnels low-income people into substandard coverage. … Moreover, numerous studies have found that the quality of medical care is inferior under Medicaid, compared with private insurance.”).</text:p></text:note-body></text:note> is of less importance to the lobbyists than their immediate self-interest.</text:p>
      <text:p text:style-name="Text_20_body"><draw:frame draw:style-name="PluginODTAutoStyle_Frame_33_text_frame" draw:name="Frame9" text:anchor-type="paragraph" svg:width="299.166pt" draw:z-index="0" svg:min-height="1cm"><draw:text-box><table:table table:style-name="Table"><table:table-column table:style-name="odt_auto_style_table_column_9_1"/><table:table-row><table:table-cell office:value-type="string" table:style-name="tablecell"><text:p text:style-name="tablealignleft">History suggests it is very difficult for states to reject federal funds over the long term. But short-term refusal may force the federal government to change some objectionable aspects of a program.</text:p></table:table-cell></table:table-row></table:table></draw:text-box></draw:frame></text:p>
      <text:p text:style-name="Text_20_body">History suggests it is very difficult for states to reject federal funds over the long term. But short-term refusal may force the federal government to change some objectionable aspects of a program. This occurred during the 1990s when several states initially balked at participating in the Clinton administration's Goals 2000 program of federal aid to education.<text:note text:id="ftn29" text:note-class="footnote"><text:note-citation text:label="30)">30)</text:note-citation><text:note-body><text:p text:style-name="Text_20_body">See, for example, Lonnie Harp, “Wilson To Accept Goals 2000 Funds,” <text:span text:style-name="Emphasis">Education Week</text:span>, May 1, 1996, <text:a xlink:type="simple" xlink:href="http://www.edweek.org/ew/articles/1996/05/01/32goals.h15.html" text:style-name="Internet_20_link" text:visited-style-name="Visited_20_Internet_20_Link">http://www.edweek.org/ew/articles/1996/05/01/32goals.h15.html</text:a>.</text:p></text:note-body></text:note></text:p>
      <text:p text:style-name="Text_20_body">One way to buttress state determination to reject federal funding is by amending the state constitution to ban participation in programs with obnoxious features. A recent example is the 2010 Arizona Health Insurance Reform Amendment, which forbids state participation in programs that deny citizens certain rights over their own health care.<text:note text:id="ftn30" text:note-class="footnote"><text:note-citation text:label="31)">31)</text:note-citation><text:note-body><text:p text:style-name="Text_20_body"><text:span text:style-name="Emphasis">Ballotpedia</text:span>, <text:a xlink:type="simple" xlink:href="https://ballotpedia.org/Arizona_Health_Insurance_Reform_Amendment,_Proposition_106_(2010)#cite_note-health-3" text:style-name="Internet_20_link" text:visited-style-name="Visited_20_Internet_20_Link">https://ballotpedia.org/Arizona_Health_Insurance_Reform_Amendment,_Proposition_106_(2010)#cite_note-health-3</text:a>.</text:p></text:note-body></text:note></text:p>
      <text:p text:style-name="Text_20_body">There are “legislative devices” of interposition other than rejecting federal money. States are always free to repeal their own criminal laws, even if the conduct thereby legalized under state law remains prohibited under federal law. As a result, offenders can be charged only under federal law, and state and local enforcement authorities are unlikely to make enforcement a priority.</text:p>
      <text:p text:style-name="Text_20_body">The U.S. Supreme Court has upheld the constitutionality of federal bans on medical marijuana,<text:note text:id="ftn31" text:note-class="footnote"><text:note-citation text:label="32)">32)</text:note-citation><text:note-body><text:p text:style-name="Text_20_body"><text:span text:style-name="Emphasis">Gonzales </text:span>v.<text:span text:style-name="Emphasis"> Raich</text:span>, 545 U.S. 1 (2005).</text:p></text:note-body></text:note> but 23 states have repealed or loosened their own laws against it.<text:note text:id="ftn32" text:note-class="footnote"><text:note-citation text:label="33)">33)</text:note-citation><text:note-body><text:p text:style-name="Text_20_body">“State Medical Marijuana Laws,” National Conference of State Legislatures, <text:a xlink:type="simple" xlink:href="http://www.ncsl.org/research/health/state-medical-marijuana-laws.aspx" text:style-name="Internet_20_link" text:visited-style-name="Visited_20_Internet_20_Link">http://www.ncsl.org/research/health/state-medical-marijuana-laws.aspx</text:a>.</text:p></text:note-body></text:note> Four states have relaxed their laws against recreational marijuana as well.<text:note text:id="ftn33" text:note-class="footnote"><text:note-citation text:label="34)">34)</text:note-citation><text:note-body><text:p text:style-name="Text_20_body">“State Marijuana Laws Map,” <text:span text:style-name="Emphasis">Governing</text:span>, June 19, 2015, <text:a xlink:type="simple" xlink:href="http://www.governing.com/gov-data/state-marijuana-laws-map-medical-recreational.html" text:style-name="Internet_20_link" text:visited-style-name="Visited_20_Internet_20_Link">http://www.governing.com/gov-data/state-marijuana-laws-map-medical-recreational.html</text:a>.</text:p></text:note-body></text:note> The federal government has no power to force the states to reverse those decisions.</text:p>
      <text:p text:style-name="Text_20_body"><draw:frame draw:style-name="PluginODTAutoStyle_Frame_37_text_frame" draw:name="Frame10" text:anchor-type="paragraph" svg:width="299.166pt" draw:z-index="0" svg:min-height="1cm"><draw:text-box><table:table table:style-name="Table"><table:table-column table:style-name="odt_auto_style_table_column_10_1"/><table:table-row><table:table-cell office:value-type="string" table:style-name="tablecell"><text:p text:style-name="tablealignleft">Despite occasional assertions to the contrary, the state has no power to obstruct federal law enforcement.</text:p></table:table-cell></table:table-row></table:table></draw:text-box></draw:frame></text:p>
      <text:p text:style-name="Text_20_body">On the other hand, repealing a state law does not necessarily constrain what federal officials do. Despite occasional assertions to the contrary, the state has no power to obstruct federal law enforcement. For example, Colorado's marijuana reform goes well beyond repealing criminal laws. It erects a new bureaucracy and provides for state licensing, taxation, and regulation.<text:note text:id="ftn34" text:note-class="footnote"><text:note-citation text:label="35)">35)</text:note-citation><text:note-body><text:p text:style-name="Text_20_body">Colo. Const. art. XVIII, § 16.</text:p></text:note-body></text:note> This approach borders on nullification. It certainly suffers from some of nullification's weaknesses. Specifically, the federal government has no obligation to respect the Colorado scheme. Although the Obama administration has not interfered with it, a president more diligent about his obligation to “take Care that the [federal] Laws be faithfully executed”<text:note text:id="ftn35" text:note-class="footnote"><text:note-citation text:label="36)">36)</text:note-citation><text:note-body><text:p text:style-name="Text_20_body">U.S. Const. art. II, § 3.</text:p></text:note-body></text:note> could disassemble it quickly.</text:p>
      <text:h text:style-name="Heading_20_3" text:outline-level="3"><text:bookmark-start text:name="__RefHeading___e._coordination_among_states_10"/><text:bookmark-start text:name="e._coordination_among_states"/>E. Coordination Among States<text:bookmark-end text:name="__RefHeading___e._coordination_among_states_10"/><text:bookmark-end text:name="e._coordination_among_states"/></text:h>
      <text:p text:style-name="Text_20_body">…<text:line-break/>
<text:line-break/>
<text:span text:style-name="Emphasis">The Federalist </text:span><text:a xlink:type="simple" xlink:href="https://wikiprod.qacos.com/doku.php?id=historicaldocuments:fedpapers:federalist46" text:style-name="Internet_20_link" text:visited-style-name="Visited_20_Internet_20_Link">No. 46</text:a></text:p>
      <text:p text:style-name="Text_20_body">The resistance to Great Britain before the American Revolution was sustained largely by “committees of correspondence” and other forms of interstate cooperation. Madison and John Dickinson<text:note text:id="ftn36" text:note-class="footnote"><text:note-citation text:label="37)">37)</text:note-citation><text:note-body><text:p text:style-name="Text_20_body">In the third Fabius letter, Dickinson wrote, “An instance of such interference with regard to any single state, will be a dangerous precedent as to all, and therefore will be guarded against by all, as the trustees or servants of the several states will not dare, if they retain their senses, so to violate the independent sovereignty of their respective states …”</text:p></text:note-body></text:note> also mentioned interstate cooperation as a way of resisting federal overreaching. Cooperation is authorized by the nature of the states as sovereigns, and it is protected by the Speech, Press, Assembly, and Petition Clauses of the First Amendment.</text:p>
      <text:p text:style-name="Text_20_body"><draw:frame draw:style-name="PluginODTAutoStyle_Frame_41_text_frame" draw:name="Frame11" text:anchor-type="paragraph" svg:width="299.166pt" draw:z-index="0" svg:min-height="1cm"><draw:text-box><table:table table:style-name="Table"><table:table-column table:style-name="odt_auto_style_table_column_11_1"/><table:table-row><table:table-cell office:value-type="string" table:style-name="tablecell"><text:p text:style-name="tablealignleft">Strictly speaking, cooperation is not so  much an additional form of interposition as a way of magnifying the power of the other forms</text:p></table:table-cell></table:table-row></table:table></draw:text-box></draw:frame></text:p>
      <text:p text:style-name="Text_20_body">Strictly speaking, cooperation is not so much an additional form of interposition as a way of magnifying the power of the other forms. Unfunded mandates and Goals 2000 were resisted not just by one, but by several, states. Anti-Obamacare litigation was commenced by 27 states, and litigation to oppose new coal emission rules was commenced by 24. Obviously, interstate cooperation helps to reduce proportionate cost and raise the credibility of the resistance.</text:p>
      <text:p text:style-name="Text_20_body">Cooperation also is a requirement for the next method of interposition.</text:p>
      <text:h text:style-name="Heading_20_3" text:outline-level="3"><text:bookmark-start text:name="__RefHeading___f._the_state_application_and_convention_process_of_article_v_11"/><text:bookmark-start text:name="f._the_state_application_and_convention_process_of_article_v"/>F. The State Application and Convention Process of Article V.<text:bookmark-end text:name="__RefHeading___f._the_state_application_and_convention_process_of_article_v_11"/><text:bookmark-end text:name="f._the_state_application_and_convention_process_of_article_v"/></text:h>
      <text:p text:style-name="Text_20_body">……<text:line-break/>
<text:line-break/>
<text:span text:style-name="Emphasis">Resolutions for the Virginia Legislature </text:span></text:p>
      <text:p text:style-name="Text_20_body"><text:line-break/>
<text:span text:style-name="Emphasis">Public Letter from James Madison to Edward Everett </text:span><text:note text:id="ftn37" text:note-class="footnote"><text:note-citation text:label="38)">38)</text:note-citation><text:note-body><text:p text:style-name="Text_20_body">See also Madison's <text:span text:style-name="Emphasis">Notes on Nullification</text:span>, <text:span text:style-name="Emphasis">supra</text:span> note 9 (listing in order: checks and balances, constitutional amendment, and resistance).</text:p></text:note-body></text:note></text:p>
      <text:p text:style-name="Text_20_body">Article V of the Constitution, the article providing for amendment, specifically authorizes the sixth form of interposition: the state application and convention process.<text:note text:id="ftn38" text:note-class="footnote"><text:note-citation text:label="39)">39)</text:note-citation><text:note-body><text:p text:style-name="Text_20_body">*This discussion is based on my research publications on Article V. Some of the more important works include the legal treatise, Robert G. Natelson, <text:span text:style-name="Emphasis">State Initiation of Constitutional Amendments: A Guide for</text:span> <text:span text:style-name="Emphasis">Lawyers and Legislative Drafters</text:span>, Article V Information Center, 2014,<text:span text:style-name="Emphasis"> </text:span> <text:a xlink:type="simple" xlink:href="https://wikiprod.qacos.com/doku.php?id=documents:cosproject:compendium" text:style-name="Internet_20_link" text:visited-style-name="Visited_20_Internet_20_Link">(Wiki file)</text:a> <text:a xlink:type="simple" xlink:href="http://constitution.i2i.org/files/2014/11/Compendium-3.01.pdf" text:style-name="Internet_20_link" text:visited-style-name="Visited_20_Internet_20_Link">http://constitution.i2i.org/files/2014/11/Compendium-3.01.pdf</text:a>. Other examples include: <text:line-break/>
“Founding-Era Conventions and the Meaning of the Constitution's 'Convention for Proposing Amendments,'” 65 <text:span text:style-name="Emphasis">Florida Law Review</text:span> 615 (2013). <text:line-break/>
<text:span text:style-name="Emphasis">Proposing Constitutional Amendments By a Convention of the States: A Handbook for State Lawmakers </text:span>(2d ed., 2013). <text:line-break/>
“James Madison and the Constitution's 'Convention for Proposing Amendments,'” in Neil H. Cogan, editor, <text:span text:style-name="Emphasis">Union and States' Rights: A History and Interpretation of Interposition, Nullification, and Secession 150Years After Sumter </text:span>(Akron, OH: University of Akron Press, 2013). <text:line-break/>
*Proposing Constitutional Amendments by Convention: Rules Governing the Process,” 78 <text:span text:style-name="Emphasis">Tennessee</text:span> <text:span text:style-name="Emphasis">Law Review </text:span>693 (2011).</text:p></text:note-body></text:note> Article V reads:</text:p>
      <text:p text:style-name="Text_20_body"><text:note text:id="ftn39" text:note-class="footnote"><text:note-citation text:label="40)">40)</text:note-citation><text:note-body><text:p text:style-name="Text_20_body">U.S. Const. art. V.</text:p></text:note-body></text:note></text:p>
      <text:p text:style-name="Text_20_body"><draw:frame draw:style-name="PluginODTAutoStyle_Frame_45_text_frame" draw:name="Frame12" text:anchor-type="paragraph" svg:width="299.166pt" draw:z-index="0" svg:min-height="1cm"><draw:text-box><table:table table:style-name="Table"><table:table-column table:style-name="odt_auto_style_table_column_12_1"/><table:table-row><table:table-cell office:value-type="string" table:style-name="tablecell"><text:p text:style-name="tablealignleft">In the Founders' view, amendments could resolve constitutional disputes, correct drafting errors, and cure or prevent abuses.</text:p></table:table-cell></table:table-row></table:table></draw:text-box></draw:frame></text:p>
      <text:p text:style-name="Text_20_body">Today we usually think of constitutional amendments as a response to changed conditions. In the Founders' view, however, amendments also could resolve constitutional disputes, correct drafting errors, and cure or prevent abuses. The founding generation adopted the Ninth (1791),<text:note text:id="ftn40" text:note-class="footnote"><text:note-citation text:label="41)">41)</text:note-citation><text:note-body><text:p text:style-name="Text_20_body">“The enumeration in the Constitution, of certain rights, shall not be construed to deny or disparage others retained by the people.”</text:p></text:note-body></text:note> Tenth (1791),<text:note text:id="ftn41" text:note-class="footnote"><text:note-citation text:label="42)">42)</text:note-citation><text:note-body><text:p text:style-name="Text_20_body">“The powers not delegated to the United States by the Constitution, nor prohibited by it to the States, are reserved to the States respectively, or to the people.”</text:p></text:note-body></text:note> and Eleventh<text:note text:id="ftn42" text:note-class="footnote"><text:note-citation text:label="43)">43)</text:note-citation><text:note-body><text:p text:style-name="Text_20_body">“The Judicial power of the United States shall not be construed to extend to any suit in law or equity, commenced or prosecuted against one of the United States by Citizens of another State, or by Citizens or Subjects of any Foreign State.” <text:line-break/>
The amendment was adopted to overrule a disputed Supreme Court interpretation.</text:p></text:note-body></text:note> (1795) Amendments to resolve constitutional disputes. They ratified the Twelfth (1804) <text:note text:id="ftn43" text:note-class="footnote"><text:note-citation text:label="44)">44)</text:note-citation><text:note-body><text:p text:style-name="Text_20_body">This also reformed the presidential election system.</text:p></text:note-body></text:note> in part to correct a drafting error: the Constitution's failure to prescribe qualifications for the vice president. The founding generation ratified the first eight amendments in the Bill of Rights (1791) to forestall federal abuse. After the Civil War, Americans enacted the Thirteenth,<text:note text:id="ftn44" text:note-class="footnote"><text:note-citation text:label="45)">45)</text:note-citation><text:note-body><text:p text:style-name="Text_20_body">Abolishing slavery.</text:p></text:note-body></text:note> Fourteenth,<text:note text:id="ftn45" text:note-class="footnote"><text:note-citation text:label="46)">46)</text:note-citation><text:note-body><text:p text:style-name="Text_20_body">Primarily designed to protect citizens against certain state abuses.</text:p></text:note-body></text:note> and Fifteenth<text:note text:id="ftn46" text:note-class="footnote"><text:note-citation text:label="47)">47)</text:note-citation><text:note-body><text:p text:style-name="Text_20_body">Protecting the right of racial minorities to vote.</text:p></text:note-body></text:note> Amendments to curb state abuses.</text:p>
      <text:p text:style-name="Text_20_body"><draw:frame draw:style-name="PluginODTAutoStyle_Frame_49_text_frame" draw:name="Frame13" text:anchor-type="paragraph" svg:width="299.166pt" draw:z-index="0" svg:min-height="1cm"><draw:text-box><table:table table:style-name="Table"><table:table-column table:style-name="odt_auto_style_table_column_13_1"/><table:table-row><table:table-cell office:value-type="string" table:style-name="tablecell"><text:p text:style-name="tablealignleft">A convention of the states is a task force of state “commissioners” charged with finding solutions to one or more predesignated problems.</text:p></table:table-cell></table:table-row></table:table></draw:text-box></draw:frame></text:p>
      <text:p text:style-name="Text_20_body">Article V requires that any amendment be ratified by three-fourths of the states (currently 38). But to be ratified, the amendment first must be proposed. The Constitution grants Congress authority to propose. The framers recognized, however, that if the process was to be effective as a response to federal abuse, the Constitution had to provide a way to bypass Congress. The framers' solution was what Article V calls a “Convention for proposing Amendments.” When two-thirds of the states make “Application” for (demand) such a convention, Congress must issue the call.<text:note text:id="ftn47" text:note-class="footnote"><text:note-citation text:label="48)">48)</text:note-citation><text:note-body><text:p text:style-name="Text_20_body">In the words of Tench Coxe, an influential promoter of ratification of the Constitution: <text:line-break/>

<text:span text:style-name="Emphasis">obliged</text:span><text:span text:style-name="Emphasis">valid</text:span><text:span text:style-name="Emphasis">always</text:span><text:span text:style-name="Emphasis">unanimously</text:span><text:span text:style-name="Emphasis">any power</text:span><text:span text:style-name="Emphasis">on experience</text:span><text:line-break/>“”<text:span text:style-name="Emphasis">Pennsylvania Gazette</text:span><text:span text:style-name="Emphasis">Documentary</text:span><text:span text:style-name="Emphasis">History of the Ratification of the Constitution</text:span></text:p></text:note-body></text:note></text:p>
      <text:p text:style-name="Text_20_body">The Founding Era record (confirmed by a later Supreme Court observation)<text:note text:id="ftn48" text:note-class="footnote"><text:note-citation text:label="49)">49)</text:note-citation><text:note-body><text:p text:style-name="Text_20_body"><text:span text:style-name="Emphasis">Smith </text:span>v.<text:span text:style-name="Emphasis"> Union Bank</text:span>, 30 U.S. 518, 528 (1831).</text:p></text:note-body></text:note> clarifies that a “Convention for proposing Amendments” is an assembly of the general type then called a “convention of the states.” A convention of the states is a task force of state “commissioners” charged with finding solutions to one or more predesignated problems. The Constitutional Convention was only one of more than 30 inter-colonial and interstate conventions held in the century prior to 1787. The convention of the states was a much-used and well-understood institution.</text:p>
      <text:p text:style-name="Text_20_body">The state legislatures have never forced Congress to call a convention for proposing amendments. On several occasions before 1960, however, they used the threat to force Congress to propose amendments on its own. Congress passed the Bill of Rights in part because two important states, New York and Virginia, had applied for a convention. Congress proposed the Seventeenth Amendment because the number of state applications had risen to a level only one or two short of the number required to call a convention. Congress proposed the Twenty-Second Amendment after several states passed applications demanding an amendment limiting the president to two terms.</text:p>
      <text:p text:style-name="Text_20_body">During the 1960s, a group of establishment liberal politicians, academics, and activists became upset at the prospect of a convention proposing an amendment requiring a balanced budget or reversing liberal Supreme Court decisions. The group began a disinformation campaign against this mode of interposition. In congressional testimony, in the media, and in academic publications, they characterized the convention for proposing amendments as a “Constitutional Convention” that could run out of control and impose its will on the country. Alternatively, they suggested the then-liberal Congress could control the convention by, for example, determining how its members would be chosen, restricting its agenda, and dictating its voting rules.<text:note text:id="ftn49" text:note-class="footnote"><text:note-citation text:label="50)">50)</text:note-citation><text:note-body><text:p text:style-name="Text_20_body">Robert G. Natelson, “The Liberal Establishment's Disinformation Campaign Against Article V - and How It Misled Conservatives,” Article V Information Center, 2015, <text:a xlink:type="simple" xlink:href="https://wikiprod.qacos.com/doku.php?id=documents:answers:liberal-articlev-disinfo" text:style-name="Internet_20_link" text:visited-style-name="Visited_20_Internet_20_Link">(Wiki file)</text:a> <text:a xlink:type="simple" xlink:href="https://www.i2i.org/files/2015/03/Campaign-Against-Article-V.pdf" text:style-name="Internet_20_link" text:visited-style-name="Visited_20_Internet_20_Link">https://www.i2i.org/files/2015/03/Campaign-Against-Article-V.pdf</text:a>. See also Charles L. Black, Jr., “The Proposed Amendment of Article V: A Threatened Disaster,” 72 <text:span text:style-name="Emphasis">Yale Law Journal</text:span> 957 (1963).</text:p></text:note-body></text:note></text:p>
      <text:p text:style-name="Text_20_body">This propaganda campaign was strikingly successful. Even many uninformed conservatives were persuaded. For several decades, the states' most powerful tool of interposition was disabled.</text:p>
      <text:p text:style-name="Text_20_body">Since 2010, research by several legal scholars (including this writer) has corrected the record. States have begun passing applications once again: There are now 26 valid applications for a balanced budget amendment. The “Convention of States” movement, which seeks a convention with a broader mandate to tackle federal excess, has garnered eight applications since beginning its efforts in 2014. One leading state, Florida, has adopted applications on four subjects. In sum, there is a significant chance a convention will be called within the next few years.<text:note text:id="ftn50" text:note-class="footnote"><text:note-citation text:label="51)">51)</text:note-citation><text:note-body><text:p text:style-name="Text_20_body">David Guldenschuh, “The Article V Movement: A Comprehensive Assessment to Date and Suggested Approach for State Legislators and Advocacy Groups Moving Forward,” <text:span text:style-name="Emphasis">Heartland Policy Brief</text:span>, The Heartland Institute, November 2015, <text:a xlink:type="simple" xlink:href="https://i2i.org/wp-content/uploads/2015/08/Guldenschuh-assessment.pdf" text:style-name="Internet_20_link" text:visited-style-name="Visited_20_Internet_20_Link">https://www.heartland.org/policy-documents/article-v-movement-comprehensive-assessment-date-and-suggested-approach-state-legis</text:a>.</text:p></text:note-body></text:note></text:p>
      <text:h text:style-name="Heading_20_3" text:outline-level="3"><text:bookmark-start text:name="__RefHeading___g._extraconstitutional_interpositionnullification_and_revolution_12"/><text:bookmark-start text:name="g._extraconstitutional_interpositionnullification_and_revolution"/>G. Extraconstitutional Interposition: Nullification and Revolution<text:bookmark-end text:name="__RefHeading___g._extraconstitutional_interpositionnullification_and_revolution_12"/><text:bookmark-end text:name="g._extraconstitutional_interpositionnullification_and_revolution"/></text:h>
      <text:p text:style-name="Text_20_body">…</text:p>
      <text:p text:style-name="Text_20_body">……<text:line-break/>
<text:line-break/>
<text:span text:style-name="Emphasis">The Federalist </text:span><text:a xlink:type="simple" xlink:href="https://wikiprod.qacos.com/doku.php?id=historicaldocuments:fedpapers:federalist46" text:style-name="Internet_20_link" text:visited-style-name="Visited_20_Internet_20_Link">No. 46</text:a></text:p>
      <text:p text:style-name="Text_20_body"><draw:frame draw:style-name="PluginODTAutoStyle_Frame_53_text_frame" draw:name="Frame14" text:anchor-type="paragraph" svg:width="299.166pt" draw:z-index="0" svg:min-height="1cm"><draw:text-box><table:table table:style-name="Table"><table:table-column table:style-name="odt_auto_style_table_column_14_1"/><table:table-row><table:table-cell office:value-type="string" table:style-name="tablecell"><text:p text:style-name="tablealignleft">Nullification refers to a state law declaring one or more federal laws void within the boundaries of the state. <text:span text:style-name="Strong_20_Emphasis">It is the state-law analogue of revolution.</text:span></text:p></table:table-cell></table:table-row></table:table></draw:text-box></draw:frame></text:p>
      <text:p text:style-name="Text_20_body">Nullification refers to a state law declaring one or more federal laws void within the boundaries of the state.<text:note text:id="ftn51" text:note-class="footnote"><text:note-citation text:label="52)">52)</text:note-citation><text:note-body><text:p text:style-name="Text_20_body">For a discussion of the issues involved in nullification, see Robert G. Natelson, “Struggling With Nullification,” Independence Institute, 2013, <text:a xlink:type="simple" xlink:href="https://www.i2i.org/struggling-with-nullification/" text:style-name="Internet_20_link" text:visited-style-name="Visited_20_Internet_20_Link">https://www.i2i.org/struggling-with-nullification/</text:a>.</text:p></text:note-body></text:note> The state may or may not make the nullification ordinance conditional. It may or may not impose criminal or civil penalties on persons attempting to enforce the nullified law.</text:p>
      <text:p text:style-name="Text_20_body">The doctrine of nullification was not recognized, directly or indirectly, either by the Constitution or by any of the state conventions that ratified it. The idea that nullification is a constitutional remedy originated in the Kentucky Resolutions. These were adopted in 1798, several years after the ratification. Their author was Thomas Jefferson. Although Jefferson was certainly a leading Founder, his political and constitutional views were outside the American mainstream. In addition, he had not been involved personally in the ratification debates, because he was in France at the time. In any event, seven of the remaining 14 states passed responsive resolutions rejecting the notion that individual states could act as final authority on the constitutionality of federal laws.<text:note text:id="ftn52" text:note-class="footnote"><text:note-citation text:label="53)">53)</text:note-citation><text:note-body><text:p text:style-name="Text_20_body">They are collected by The Constitution Society, <text:a xlink:type="simple" xlink:href="http://www.constitution.org/rf/vr_04.htm" text:style-name="Internet_20_link" text:visited-style-name="Visited_20_Internet_20_Link">http://www.constitution.org/rf/vr_04.htm</text:a>.</text:p></text:note-body></text:note></text:p>
      <text:p text:style-name="Text_20_body">In contrast to Jefferson, Madison was within the political mainstream and had been a leading framer and ratifier of the Constitution. His <text:span text:style-name="Emphasis">Virginia Resolution</text:span> promoted interposition rather than nullification. He later denied that nullification was a constitutional remedy,<text:note text:id="ftn53" text:note-class="footnote"><text:note-citation text:label="54)">54)</text:note-citation><text:note-body><text:p text:style-name="Text_20_body"><text:span text:style-name="Emphasis">Public Letter from James Madison to Edward Everett</text:span>,<text:span text:style-name="Emphasis"> supra </text:span>note 9, p. 233: “this extra constl. course<text:span text:style-name="Emphasis"> </text:span>might well give way to that marked out by the Const., which authorizes 2/3 of the States to institute and 3/4 to effectuate, an amendment of the Constn.</text:p></text:note-body></text:note> and his view has become accepted constitutional law.<text:note text:id="ftn54" text:note-class="footnote"><text:note-citation text:label="55)">55)</text:note-citation><text:note-body><text:p text:style-name="Text_20_body">The argument that nullification is a constitutional remedy depends for its force on the assumption that the Constitution, like the Articles of Convention, is merely a compact to which the states qua states are the only parties. The Supreme Court rejected that view nearly 200 years ago in <text:span text:style-name="Emphasis">McCulloch</text:span> v. <text:span text:style-name="Emphasis">Maryland</text:span>, 17 U.S. 316 (1819). The opinion was written Chief Justice John Marshall, who had been a spokesman for the Constitution at the Virginia ratifying convention. It was further repudiated by the results of the Civil War.</text:p></text:note-body></text:note></text:p>
      <text:p text:style-name="Text_20_body">As <text:span text:style-name="Emphasis">The Federalist</text:span> <text:a xlink:type="simple" xlink:href="https://wikiprod.qacos.com/doku.php?id=historicaldocuments:fedpapers:federalist46" text:style-name="Internet_20_link" text:visited-style-name="Visited_20_Internet_20_Link">No. 46</text:a> makes clear, however, Madison did agree that under certain circumstances the people have the natural right to revolt against a government and establish another. As noted earlier, he believed such extraconstitutional steps should be reserved until all constitutional remedies had been exhausted.</text:p>
      <text:p text:style-name="Text_20_body"><draw:frame draw:style-name="PluginODTAutoStyle_Frame_57_text_frame" draw:name="Frame15" text:anchor-type="paragraph" svg:width="299.166pt" draw:z-index="0" svg:min-height="1cm"><draw:text-box><table:table table:style-name="Table"><table:table-column table:style-name="odt_auto_style_table_column_15_1"/><table:table-row><table:table-cell office:value-type="string" table:style-name="tablecell"><text:p text:style-name="tablealignleft">State officials take an oath to preserve the U.S. Constitution. Interposition is not a mere option. It is a solemn duty.</text:p></table:table-cell></table:table-row></table:table></draw:text-box></draw:frame></text:p>
      <text:p text:style-name="Text_20_body">Nullification is the state-law analogue of revolution. In the extreme conditions justifying revolution, resistance need not be conducted solely by private individuals or groups. States may participate officially, as the colonies/states did during the years 1775-83. This is the scenario Madison presented in <text:span text:style-name="Emphasis">The Federalist</text:span> <text:a xlink:type="simple" xlink:href="https://wikiprod.qacos.com/doku.php?id=historicaldocuments:fedpapers:federalist46" text:style-name="Internet_20_link" text:visited-style-name="Visited_20_Internet_20_Link">No. 46</text:a>. Obviously, in these circumstances a state may declare federal law void within its boundaries.</text:p>
      <text:p text:style-name="Text_20_body"><text:span text:style-name="Plugin_Wrap_Span_Highlighted"><text:span text:style-name="Strong_20_Emphasis">Nullification ultimately depends on military power for its force.</text:span></text:span> Like other revolutionary methods, it is effective only if federal authorities do not have the will or power to overcome state resistance.</text:p>
      <text:h text:style-name="Heading_20_2" text:outline-level="2"><text:bookmark-start text:name="__RefHeading___conclusion_13"/><text:bookmark-start text:name="conclusion"/>4. Conclusion<text:bookmark-end text:name="__RefHeading___conclusion_13"/><text:bookmark-end text:name="conclusion"/></text:h>
      <text:p text:style-name="Text_20_body">The American Founders stressed the importance of state responses to federal excess, both on behalf of the states themselves and to protect the citizenry. James Madison suggested these efforts could be called “interposition.” He listed six forms of interposition expressly or implicitly authorized by the Constitution. He also mentioned the extraconstitutional remedies of revolution and its state concomitant, nullification. He cautioned against using the extraconstitutional remedies before the constitutional ones had been exhausted.</text:p>
      <text:p text:style-name="Text_20_body">State officials take an oath to preserve the U.S. Constitution. Madison and other Founders further emphasized state officials' obligation to interpose in a constitutional manner when the people are threatened by federal overreaching. Such interposition is not a mere option. It is a solemn duty.</text:p>
      <text:p text:style-name="Text_20_body"># # #</text:p>
      <text:h text:style-name="Heading_20_2" text:outline-level="2"><text:bookmark-start text:name="__RefHeading___about_the_author_14"/><text:bookmark-start text:name="about_the_author"/>About the Author<text:bookmark-end text:name="__RefHeading___about_the_author_14"/><text:bookmark-end text:name="about_the_author"/></text:h>
      <text:p text:style-name="Text_20_body">Robert G. Natelson is senior fellow in constitutional jurisprudence at The Heartland Institute. He has the same title at the Montana Policy Institute in Bozeman, Montana and at the Independence Institute in Denver, Colorado, where he heads the Article V Information Center. He was a professor of law for 25 years, serving at three universities. He taught constitutional law, advanced constitutional law, First Amendment, and constitutional history, among other courses.</text:p>
      <text:p text:style-name="Text_20_body">Natelson is well-known as a leading scholar of the American founding era. He is the author of <text:span text:style-name="Emphasis">The Original Constitution: What It Actually Said and Meant </text:span>(3rd ed. Apis Books, 2014),<text:span text:style-name="Emphasis"> </text:span>co-author of <text:span text:style-name="Emphasis">The Origins of the Necessary and Proper Clause</text:span> (Cambridge Univ. Press, 2010), and author of numerous scholarly and popular articles. His research is regularly cited in the U.S. Supreme Court, both by parties and by the justices.</text:p>
      <text:p text:style-name="Text_20_body">Natelson also has experience in the business, broadcasting, and political world. In 2000 he was runner-up among five candidates in the open party primary for governor of Montana.</text:p>
      <text:p text:style-name="Text_20_body"><draw:frame draw:style-name="PluginODTAutoStyle_Frame_61_text_frame" draw:name="Frame16" text:anchor-type="paragraph" svg:width="448.749pt" draw:z-index="0" svg:min-height="1cm"><draw:text-box><table:table table:style-name="Table"><table:table-column table:style-name="odt_auto_style_table_column_16_1"/><table:table-row><table:table-cell office:value-type="string" table:style-name="tablecell"><text:p text:style-name="tablealignleft">© 2016 The Heartland Institute. Distributed by <text:span text:style-name="Strong_20_Emphasis">The Heartland Institute</text:span>, a nonprofit and nonpartisan public policy research organization. Nothing in this report should be construed as reflecting the views of The Heartland Institute, nor as an attempt to aid or hinder the passage of legislation. Additional copies of this <text:span text:style-name="Emphasis">Policy Brief</text:span> are available for $5.95 from The Heartland Institute, phone 312/377-4000; fax 312/277-4122; email <text:a xlink:type="simple" xlink:href="mailto:mail:think@heartland.org" text:style-name="Internet_20_link" text:visited-style-name="Visited_20_Internet_20_Link">think@heartland.org</text:a>; Web <text:a xlink:type="simple" xlink:href="http://www.heartland.org" text:style-name="Internet_20_link" text:visited-style-name="Visited_20_Internet_20_Link">http://www.heartland.org</text:a>.</text:p></table:table-cell></table:table-row></table:table></draw:text-box></draw:frame></text:p>
      <text:p text:style-name="Text_20_body"><text:span text:style-name="Strong_20_Emphasis">About The Heartland Institute</text:span></text:p>
      <text:p text:style-name="Text_20_body">The Heartland Institute is a national nonprofit research and education organization based in Arlington Heights, Illinois. It is a publicly supported charitable organization and tax-exempt under Section 501©(3) of the Internal Revenue Code.</text:p>
      <text:p text:style-name="Text_20_body">Heartland is approximately 6,000 men and women devoted to discovering, developing, and promoting free-market solutions to social and economic problems. They believe ideas matter, and the most important idea in human history is freedom.</text:p>
      <text:p text:style-name="Text_20_body">Heartland has a full-time staff of 39. Joseph Bast is cofounder, president, and CEO. Dr. Herbert Walberg is chairman of the 10-member Board of Directors. Approximately 250 academics participate in the peer review of its publications and more than 220 elected officials pay annual dues to serve on its Legislative Forum.</text:p>
      <text:p text:style-name="Text_20_body">Heartland has a long and distinguished history of defending freedom. It is widely regarded as a leading voice in national and international debates over budgets and taxes, environmental protection, health care, school reform, and constitutional reform.</text:p>
      <text:p text:style-name="Text_20_body">Five centers at The Heartland Institute - including the Center for Constitutional Reform, through which this <text:span text:style-name="Emphasis">Policy Brief</text:span> is published - conduct original research to find new ways to solve problems, turn good ideas into practical proposals for policy change, and effectively promote those proposals to policymakers and the public.</text:p>
      <text:p text:style-name="Text_20_body">For more information, visit The Heartland Institute's website at <text:a xlink:type="simple" xlink:href="http://www.heartland.org" text:style-name="Internet_20_link" text:visited-style-name="Visited_20_Internet_20_Link">www.heartland.org</text:a>, call 312/377-4000, or visit 3939 North Wilke Road, Arlington Heights, Illinois.</text:p>
      <text:p text:style-name="Text_20_body">© 2016 The Heartland Institute. Nothing in this report should be construed as supporting or opposing any proposed or pending legislation, or as necessarily reflecting the views of The Heartland Institute.</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1" text:anchor-type="paragraph" draw:z-index="1"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48.749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2::18:34</meta:creation-date>
    <dc:creator>Generated</dc:creator>
    <dc:date>2026-09-03T02::18:34</dc:date>
    <dc:language>en-US</dc:language>
    <meta:editing-cycles>1</meta:editing-cycles>
    <meta:editing-duration>PT0S</meta:editing-duration>
    <dc:title>documents:external:interposition</dc:title>
  </office:meta>
</office:document-meta>
</file>