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7045a8b65ea83a32cb05865d678bfa.jpg"/>
  <manifest:file-entry manifest:media-type="image/jpeg" manifest:full-path="Pictures/dca7ddb006734f790f5cbb619649ea99.jpg"/>
  <manifest:file-entry manifest:media-type="image/jpeg" manifest:full-path="Pictures/908cbedce15acac3eca88e4096b2b36e.jpg"/>
  <manifest:file-entry manifest:media-type="image/jpeg" manifest:full-path="Pictures/a8ba4fd69d76722b0c5a21f8d96040ec.jpg"/>
  <manifest:file-entry manifest:media-type="image/png" manifest:full-path="Pictures/badd2cf9a7035c8cecee783024b4dce4.png"/>
  <manifest:file-entry manifest:media-type="image/jpeg" manifest:full-path="Pictures/61604232daabcaf2c059550d96f925d4.jpg"/>
  <manifest:file-entry manifest:media-type="image/jpeg" manifest:full-path="Pictures/7c67ff6c03676d36d6600d6d4aae1814.jpg"/>
  <manifest:file-entry manifest:media-type="image/jpeg" manifest:full-path="Pictures/0479eefd2fe75414bdb8a6a18b001ec2.jpg"/>
  <manifest:file-entry manifest:media-type="image/jpeg" manifest:full-path="Pictures/846b009eb98a2580021a0d7411be2c2b.jpg"/>
  <manifest:file-entry manifest:media-type="image/jpeg" manifest:full-path="Pictures/3839ac489e33a3ac3063f5572fadc5de.jpg"/>
  <manifest:file-entry manifest:media-type="image/jpeg" manifest:full-path="Pictures/05683302e970782e386e4b4a2362f98c.jpg"/>
  <manifest:file-entry manifest:media-type="image/png" manifest:full-path="Pictures/aba3ed5f40df5e8608e00339f0658dac.png"/>
  <manifest:file-entry manifest:media-type="image/jpeg" manifest:full-path="Pictures/aed5371712a5dc98fb9c1669bb9963e7.jp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oups:index"/><text:bookmark-start text:name="__RefHeading___group_support_1"/><text:bookmark-start text:name="group_support"/>Group Support<text:bookmark-end text:name="__RefHeading___group_support_1"/><text:bookmark-end text:name="group_support"/></text:h>
      <text:h text:style-name="Heading_20_2" text:outline-level="2"><text:bookmark-start text:name="__RefHeading___legislators_page_2"/><text:bookmark-start text:name="legislators_page"/>Legislators Page<text:bookmark-end text:name="__RefHeading___legislators_page_2"/><text:bookmark-end text:name="legislators_page"/></text:h>
      <text:p text:style-name="Text_20_body"><draw:frame draw:style-name="media" draw:name="0" text:anchor-type="as-char" draw:z-index="0" svg:width="7.9375cm" style:rel-width="100%" svg:height="5.30225cm" style:rel-height="scale"><draw:image xlink:href="Pictures/2f7045a8b65ea83a32cb05865d678bfa.jpg" xlink:type="simple" xlink:show="embed" xlink:actuate="onLoad"/></draw:frame></text:p>
      <text:p text:style-name="Horizontal_20_Line"/>
      <text:h text:style-name="Heading_20_3" text:outline-level="3"><text:bookmark-start text:name="__RefHeading___cos_project_state_pages_3"/><text:bookmark-start text:name="cos_project_state_pages"/>COS Project State Pages<text:bookmark-end text:name="__RefHeading___cos_project_state_pages_3"/><text:bookmark-end text:name="cos_project_state_pages"/></text:h>
      <text:p text:style-name="Text_20_body"><text:a xlink:type="simple" xlink:href="https://conventionofstates.com/take_action#actionflags" text:style-name="Internet_20_link" text:visited-style-name="Visited_20_Internet_20_Link">Call or email your legislator (bottom of page)</text:a></text:p>
      <text:p text:style-name="Horizontal_20_Line"/>
      <text:h text:style-name="Heading_20_3" text:outline-level="3"><text:bookmark-start text:name="__RefHeading___documents_4"/><text:bookmark-start text:name="documents"/>Documents<text:bookmark-end text:name="__RefHeading___documents_4"/><text:bookmark-end text:name="documents"/></text:h>
      <text:p text:style-name="Text_20_body"><draw:frame draw:style-name="media" draw:name="1" text:anchor-type="as-char" draw:z-index="1" svg:width="2.6458333333333cm" style:rel-width="100%" svg:height="1.7923387096774cm" style:rel-height="scale"><draw:image xlink:href="Pictures/dca7ddb006734f790f5cbb619649ea99.jpg" xlink:type="simple" xlink:show="embed" xlink:actuate="onLoad"/></draw:frame> <text:span text:style-name="Strong_20_Emphasis">Selected Documents that Legislators should be familiar with:</text:span></text:p>
      <text:list text:style-name="List_20_1" text:continue-numbering="false">
        <text:list-item>
          <text:p text:style-name="LastListParagraph_List_20_1_Content_First"> <draw:a xlink:type="simple" xlink:href="https://wikiprod.qacos.com/doku.php?id=documents:answers:faq"><draw:frame draw:style-name="media" draw:name="FAQ Legend" text:anchor-type="as-char" draw:z-index="0" svg:width="5.2916666666667cm" style:rel-width="100%"><draw:text-box><text:p text:style-name="legendcenter"><draw:frame draw:style-name="media" draw:name="FAQ" text:anchor-type="as-char" draw:z-index="2" svg:width="5.2916666666667cm" style:rel-width="100%" svg:height="2.5557275541796cm" style:rel-height="scale"><draw:image xlink:href="Pictures/908cbedce15acac3eca88e4096b2b36e.jpg" xlink:type="simple" xlink:show="embed" xlink:actuate="onLoad"/></draw:frame>FAQ</text:p></draw:text-box></draw:frame></draw:a> <text:span text:style-name="Plugin_Wrap_Span_Emphasised">And</text:span> <draw:a xlink:type="simple" xlink:href="https://wikiprod.qacos.com/doku.php?id=documents:answers:index"><draw:frame draw:style-name="media" draw:name="Responses to Opposition Arguments Legend" text:anchor-type="as-char" draw:z-index="0" svg:width="3.96875cm" style:rel-width="100%"><draw:text-box><text:p text:style-name="legendcenter"><draw:frame draw:style-name="media" draw:name="Responses to Opposition Arguments" text:anchor-type="as-char" draw:z-index="3" svg:width="3.96875cm" style:rel-width="100%" svg:height="2.870134083045cm" style:rel-height="scale"><draw:image xlink:href="Pictures/a8ba4fd69d76722b0c5a21f8d96040ec.jpg" xlink:type="simple" xlink:show="embed" xlink:actuate="onLoad"/></draw:frame>Responses to Opposition Arguments</text:p></draw:text-box></draw:frame></draw:a><text:line-break/><text:a xlink:type="simple" xlink:href="https://wikiprod.qacos.com/doku.php?id=documents:answers:faq" text:style-name="Internet_20_link" text:visited-style-name="Visited_20_Internet_20_Link">Frequently Asked Questions</text:a> <text:span text:style-name="Plugin_Wrap_Span_Emphasised">And</text:span> <text:a xlink:type="simple" xlink:href="https://wikiprod.qacos.com/doku.php?id=documents:answers:index" text:style-name="Internet_20_link" text:visited-style-name="Visited_20_Internet_20_Link">Responses to Opposition Arguments
</text:a></text:p>
        </text:list-item>
      </text:list>
      <text:list text:style-name="List_20_1" text:continue-numbering="false">
        <text:list-item>
          <text:p text:style-name="LastListParagraph_List_20_1_Content_First"> <draw:a xlink:type="simple" xlink:href="https://wikiprod.qacos.com/doku.php?id=documents:cosproject:cos_handbook"><draw:frame draw:style-name="media" draw:name="COS Handbook Legend" text:anchor-type="as-char" draw:z-index="0" svg:width="2.6458333333333cm" style:rel-width="100%"><draw:text-box><text:p text:style-name="legendcenter"><draw:frame draw:style-name="media" draw:name="COS Handbook" text:anchor-type="as-char" draw:z-index="4" svg:width="2.6458333333333cm" style:rel-width="100%" svg:height="3.4327406609195cm" style:rel-height="scale"><draw:image xlink:href="Pictures/badd2cf9a7035c8cecee783024b4dce4.png" xlink:type="simple" xlink:show="embed" xlink:actuate="onLoad"/></draw:frame>COS Handbook</text:p></draw:text-box></draw:frame></draw:a><text:line-break/><text:a xlink:type="simple" xlink:href="https://wikiprod.qacos.com/doku.php?id=documents:cosproject:cos_handbook" text:style-name="Internet_20_link" text:visited-style-name="Visited_20_Internet_20_Link">COS Handbook</text:a><text:line-break/><text:a xlink:type="simple" xlink:href="https://d3n8a8pro7vhmx.cloudfront.net/conventionofstates/pages/142/attachments/original/1416248525/COS_Handbook.pdf?1416248525" text:style-name="Internet_20_link" text:visited-style-name="Visited_20_Internet_20_Link">(PDF)</text:a> <text:line-break/>A handbook for Legislators and Citizens</text:p>
        </text:list-item>
      </text:list>
      <text:list text:style-name="List_20_1" text:continue-numbering="false">
        <text:list-item>
          <text:p text:style-name="LastListParagraph_List_20_1_Content_First"> <draw:a xlink:type="simple" xlink:href="https://wikiprod.qacos.com/doku.php?id=documents:external:articlev-handbook"><draw:frame draw:style-name="media" draw:name="Article V Handbook Legend" text:anchor-type="as-char" draw:z-index="0" svg:width="5.2916666666667cm" style:rel-width="100%"><draw:text-box><text:p text:style-name="legendcenter"><draw:frame draw:style-name="media" draw:name="Article V Handbook" text:anchor-type="as-char" draw:z-index="5" svg:width="5.2916666666667cm" style:rel-width="100%" svg:height="3.2266260162602cm" style:rel-height="scale"><draw:image xlink:href="Pictures/61604232daabcaf2c059550d96f925d4.jpg" xlink:type="simple" xlink:show="embed" xlink:actuate="onLoad"/></draw:frame>Article V Handbook</text:p></draw:text-box></draw:frame></draw:a><text:line-break/><text:a xlink:type="simple" xlink:href="https://wikiprod.qacos.com/doku.php?id=documents:external:articlev-handbook" text:style-name="Internet_20_link" text:visited-style-name="Visited_20_Internet_20_Link">Article V Handbook</text:a> <text:a xlink:type="simple" xlink:href="https://wikiprod.qacos.com/lib/exe/fetch.php?media=documents:external:articlevhandbook.pdf" text:style-name="Internet_20_link" text:visited-style-name="Visited_20_Internet_20_Link">PDF</text:a> <text:line-break/>A HANDBOOK FOR STATE LAWMAKERS</text:p>
        </text:list-item>
      </text:list>
      <text:list text:style-name="List_20_1" text:continue-numbering="false">
        <text:list-item>
          <text:p text:style-name="LastListParagraph_List_20_1_Content_First"> <draw:a xlink:type="simple" xlink:href="https://wikiprod.qacos.com/doku.php?id=documents:external:indianalegislation"><draw:frame draw:style-name="media" draw:name="Indiana's Model Legislation for Delegates Legend" text:anchor-type="as-char" draw:z-index="0" svg:width="5.2916666666667cm" style:rel-width="100%"><draw:text-box><text:p text:style-name="legendcenter"><draw:frame draw:style-name="media" draw:name="Indiana's Model Legislation for Delegates" text:anchor-type="as-char" draw:z-index="6" svg:width="5.2916666666667cm" style:rel-width="100%" svg:height="4.2880747126437cm" style:rel-height="scale"><draw:image xlink:href="Pictures/7c67ff6c03676d36d6600d6d4aae1814.jpg" xlink:type="simple" xlink:show="embed" xlink:actuate="onLoad"/></draw:frame>Indiana's Model Legislation for Delegates</text:p></draw:text-box></draw:frame></draw:a><text:line-break/><text:a xlink:type="simple" xlink:href="https://wikiprod.qacos.com/doku.php?id=documents:external:indianalegislation" text:style-name="Internet_20_link" text:visited-style-name="Visited_20_Internet_20_Link">Indiana's Model Legislation for Delegates</text:a> <text:a xlink:type="simple" xlink:href="https://wikiprod.qacos.com/lib/exe/fetch.php?media=documents:upload:amending_by_state_convention-long.pdf" text:style-name="Internet_20_link" text:visited-style-name="Visited_20_Internet_20_Link">PDF</text:a> <text:a xlink:type="simple" xlink:href="https://wikiprod.qacos.com/lib/exe/fetch.php?media=documents:external:senlongarticlev.pdf" text:style-name="Internet_20_link" text:visited-style-name="Visited_20_Internet_20_Link">Slideshow Summary[PDF]</text:a> <text:line-break/>Includes an overview of Article V <text:line-break/><text:a xlink:type="simple" xlink:href="https://www.ncsl.org/legislators-staff/legislators/legislative-leaders/q-and-a-indiana-senate-president-david-long.aspx" text:style-name="Internet_20_link" text:visited-style-name="Visited_20_Internet_20_Link">(Video)Q and A | Indiana Senate President David Long 2014</text:a></text:p>
        </text:list-item>
      </text:list>
      <text:list text:style-name="List_20_1" text:continue-numbering="false">
        <text:list-item>
          <text:p text:style-name="LastListParagraph_List_20_1_Content_First"> <text:a xlink:type="simple" xlink:href="https://wikiprod.qacos.com/doku.php?id=documents:external:faithfuldelegate" text:style-name="Internet_20_link" text:visited-style-name="Visited_20_Internet_20_Link">Faithful Delegate Laws</text:a> - All current states </text:p>
        </text:list-item>
      </text:list>
      <text:list text:style-name="List_20_1" text:continue-numbering="false">
        <text:list-item>
          <text:p text:style-name="LastListParagraph_List_20_1_Content_First"> <draw:a xlink:type="simple" xlink:href="https://wikiprod.qacos.com/doku.php?id=documents:cosproject:cosapplication"><draw:frame draw:style-name="media" draw:name="Convention of States Application Legend" text:anchor-type="as-char" draw:z-index="0" svg:width="9.2604166666667cm" style:rel-width="100%"><draw:text-box><text:p text:style-name="legendcenter"><draw:frame draw:style-name="media" draw:name="Convention of States Application" text:anchor-type="as-char" draw:z-index="7" svg:width="9.2604166666667cm" style:rel-width="100%" svg:height="2.7328673245614cm" style:rel-height="scale"><draw:image xlink:href="Pictures/0479eefd2fe75414bdb8a6a18b001ec2.jpg" xlink:type="simple" xlink:show="embed" xlink:actuate="onLoad"/></draw:frame>Convention of States Application</text:p></draw:text-box></draw:frame></draw:a><text:line-break/>The <text:a xlink:type="simple" xlink:href="https://wikiprod.qacos.com/doku.php?id=documents:cosproject:cosapplication" text:style-name="Internet_20_link" text:visited-style-name="Visited_20_Internet_20_Link">Convention of States Application</text:a>  <text:a xlink:type="simple" xlink:href="http://d3n8a8pro7vhmx.cloudfront.net/conventionofstates/legacy_url/229/Application-for-a-Convention-of-States-v.5.pdf?1409939497" text:style-name="Internet_20_link" text:visited-style-name="Visited_20_Internet_20_Link">PDF</text:a></text:p>
        </text:list-item>
      </text:list>
      <text:list text:style-name="List_20_1" text:continue-numbering="false">
        <text:list-item>
          <text:p text:style-name="LastListParagraph_List_20_1_Content_First"> <draw:a xlink:type="simple" xlink:href="http://www.conventionofstates.com/proposed_rules"><draw:frame draw:style-name="media" draw:name="Proposed Convention Rules Legend" text:anchor-type="as-char" draw:z-index="0" svg:width="5.2916666666667cm" style:rel-width="100%"><draw:text-box><text:p text:style-name="legendcenter"><draw:frame draw:style-name="media" draw:name="Proposed Convention Rules" text:anchor-type="as-char" draw:z-index="8" svg:width="5.2916666666667cm" style:rel-width="100%" svg:height="3.6229876893939cm" style:rel-height="scale"><draw:image xlink:href="Pictures/846b009eb98a2580021a0d7411be2c2b.jpg" xlink:type="simple" xlink:show="embed" xlink:actuate="onLoad"/></draw:frame>Proposed Convention Rules</text:p></draw:text-box></draw:frame></draw:a><text:line-break/><text:a xlink:type="simple" xlink:href="http://www.conventionofstates.com/proposed_rules" text:style-name="Internet_20_link" text:visited-style-name="Visited_20_Internet_20_Link">Proposed Convention Rules</text:a><text:line-break/>Professor Rob Natelson, one of the nation’s leading Article V experts, crafted an initial draft of rules for a Convention of the States along with Convention of States Project co-founder, Michael Farris</text:p>
        </text:list-item>
      </text:list>
      <text:list text:style-name="List_20_1" text:continue-numbering="false">
        <text:list-item>
          <text:p text:style-name="LastListParagraph_List_20_1_Content_First"> <draw:a xlink:type="simple" xlink:href="https://wikiprod.qacos.com/doku.php?id=documents:cosproject:compendium"><draw:frame draw:style-name="media" draw:name="Article V Legislative Compendium Legend" text:anchor-type="as-char" draw:z-index="0" svg:width="5.2916666666667cm" style:rel-width="100%"><draw:text-box><text:p text:style-name="legendcenter"><draw:frame draw:style-name="media" draw:name="Article V Legislative Compendium" text:anchor-type="as-char" draw:z-index="9" svg:width="5.2916666666667cm" style:rel-width="100%" svg:height="2.6344288793103cm" style:rel-height="scale"><draw:image xlink:href="Pictures/3839ac489e33a3ac3063f5572fadc5de.jpg" xlink:type="simple" xlink:show="embed" xlink:actuate="onLoad"/></draw:frame>Article V Legislative Compendium</text:p></draw:text-box></draw:frame></draw:a><text:line-break/><text:a xlink:type="simple" xlink:href="https://wikiprod.qacos.com/doku.php?id=documents:cosproject:compendium" text:style-name="Internet_20_link" text:visited-style-name="Visited_20_Internet_20_Link">Article V Legislative Compendium</text:a> <text:a xlink:type="simple" xlink:href="https://www.dropbox.com/s/muot3rb7puavb8g/Compendium%203.1.pdf?dl=0" text:style-name="Internet_20_link" text:visited-style-name="Visited_20_Internet_20_Link">PDF</text:a> <text:line-break/>– <text:span text:style-name="Emphasis">The Article V Compendium for Lawyers and Legislative Drafters</text:span> was written by premier Article V scholar Professor Rob Natelson. It includes over 80 pages of original material as well as important and reliable scholarly articles on the laws governing amendment conventions.<text:line-break/><text:span text:style-name="Strong_20_Emphasis">The Wiki format has a live table of contents, end notes, links, etc.</text:span></text:p>
        </text:list-item>
      </text:list>
      <text:p text:style-name="Horizontal_20_Line"/>
      <text:h text:style-name="Heading_20_3" text:outline-level="3"><text:bookmark-start text:name="__RefHeading___external_links_5"/><text:bookmark-start text:name="external_links"/>External Links<text:bookmark-end text:name="__RefHeading___external_links_5"/><text:bookmark-end text:name="external_links"/></text:h>
      <text:p text:style-name="Text_20_body"><draw:a xlink:type="simple" xlink:href="http://www.articlevinfocenter.com/"><draw:frame draw:style-name="media" draw:name="10" text:anchor-type="as-char" draw:z-index="10" svg:width="5.2916666666667cm" style:rel-width="100%" svg:height="1.3192110177404cm" style:rel-height="scale"><draw:image xlink:href="Pictures/05683302e970782e386e4b4a2362f98c.jpg" xlink:type="simple" xlink:show="embed" xlink:actuate="onLoad"/></draw:frame></draw:a><text:line-break/>
<text:a xlink:type="simple" xlink:href="http://www.articlevinfocenter.com/" text:style-name="Internet_20_link" text:visited-style-name="Visited_20_Internet_20_Link">Article V Information Center</text:a></text:p>
      <text:p text:style-name="Text_20_body"><text:a xlink:type="simple" xlink:href="http://constitution.i2i.org/" text:style-name="Internet_20_link" text:visited-style-name="Visited_20_Internet_20_Link">Our American Constitution - Independence Institute</text:a></text:p>
      <text:p text:style-name="Text_20_body"><draw:a xlink:type="simple" xlink:href="http://articlevcaucus.com/"><draw:frame draw:style-name="media" draw:name="State Legislators Article V Caucus Legend" text:anchor-type="as-char" draw:z-index="0" svg:width="5.2916666666667cm" style:rel-width="100%"><draw:text-box><text:p text:style-name="legendcenter"><draw:frame draw:style-name="media" draw:name="State Legislators Article V Caucus" text:anchor-type="as-char" draw:z-index="11" svg:width="5.2916666666667cm" style:rel-width="100%" svg:height="1.6219667943806cm" style:rel-height="scale"><draw:image xlink:href="Pictures/aba3ed5f40df5e8608e00339f0658dac.png" xlink:type="simple" xlink:show="embed" xlink:actuate="onLoad"/></draw:frame>State Legislators Article V Caucus</text:p></draw:text-box></draw:frame></draw:a><text:line-break/>
<text:a xlink:type="simple" xlink:href="http://articlevcaucus.com/" text:style-name="Internet_20_link" text:visited-style-name="Visited_20_Internet_20_Link">State Legislators Article V Caucus</text:a></text:p>
      <text:p text:style-name="Horizontal_20_Line"/>
      <text:h text:style-name="Heading_20_3" text:outline-level="3"><text:bookmark-start text:name="__RefHeading___video_6"/><text:bookmark-start text:name="video"/>Video<text:bookmark-end text:name="__RefHeading___video_6"/><text:bookmark-end text:name="video"/></text:h>
      <text:p text:style-name="Text_20_body"><draw:a xlink:type="simple" xlink:href="https://www.youtube.com/watch?v=oVQH0JbwIgA"><draw:frame draw:style-name="media" draw:name="12" text:anchor-type="as-char" draw:z-index="12" svg:width="7.9375cm" style:rel-width="100%" svg:height="5.2080039525692cm" style:rel-height="scale"><draw:image xlink:href="Pictures/aed5371712a5dc98fb9c1669bb9963e7.jpg" xlink:type="simple" xlink:show="embed" xlink:actuate="onLoad"/></draw:frame></draw:a><text:line-break/>
<text:a xlink:type="simple" xlink:href="https://www.youtube.com/watch?v=oVQH0JbwIgA" text:style-name="Internet_20_link" text:visited-style-name="Visited_20_Internet_20_Link">Video: Convention of States - Alabama</text:a><text:line-break/>
An excellent video explaining the Article V process</text:p>
      <text:p text:style-name="Text_20_body"><text:a xlink:type="simple" xlink:href="https://www.youtube.com/watch?v=-xk5vxS56s0" text:style-name="Internet_20_link" text:visited-style-name="Visited_20_Internet_20_Link">Video: Convention of States - Now is the Time!</text:a><text:line-break/>
A brief overview of why the Framers gave us the convention mode in Article V and quotes from them and past presidents that supported this constitutional provision</text:p>
      <text:p text:style-name="Text_20_body"><text:a xlink:type="simple" xlink:href="https://www.youtube.com/watch?v=6Cf9Jksrvsc" text:style-name="Internet_20_link" text:visited-style-name="Visited_20_Internet_20_Link">Leaders Among Leaders</text:a> <text:line-break/>
Become a Leader today in YOUR Legislature!</text:p>
      <text:p text:style-name="Text_20_body"><text:a xlink:type="simple" xlink:href="https://www.youtube.com/watch?v=aUYsX649s7U" text:style-name="Internet_20_link" text:visited-style-name="Visited_20_Internet_20_Link">Video: Rep. Scot Turner on Convention of States</text:a> <text:line-break/>
Georgia State Rep. Scot Turner on why he now supports Convention of States. Georgia became the first state to pass our resolution in February 2014</text:p>
      <text:p text:style-name="Text_20_body"><text:a xlink:type="simple" xlink:href="https://www.youtube.com/watch?v=qSNzcFJ0-kc" text:style-name="Internet_20_link" text:visited-style-name="Visited_20_Internet_20_Link">Video: Convention of States: The Plan to Restore America</text:a></text:p>
      <text:p text:style-name="Text_20_body"><text:a xlink:type="simple" xlink:href="https://www.youtube.com/watch?v=bwo7mjyn_yY" text:style-name="Internet_20_link" text:visited-style-name="Visited_20_Internet_20_Link">Video: Rep. Michelle Gray of Arkansas explains why she changed her vote to YES</text:a><text:line-break/>
Rep Michelle Gray of Arkansas explains why she changed her vote to yes during the reconsideration vote for HJR1003.</text:p>
      <text:p text:style-name="Text_20_body"><text:a xlink:type="simple" xlink:href="https://www.youtube.com/watch?v=3zcJ_Sd6THA" text:style-name="Internet_20_link" text:visited-style-name="Visited_20_Internet_20_Link">Video: Robert Menges testimony before South Carolina Senate Judiciary Meeting</text:a><text:line-break/>
Robert Menges testimony before South Carolina Senate Judiciary Meeting, answering the questions, what role does Congress play in the Article V Convention of States?</text:p>
      <text:p text:style-name="Text_20_body"><text:a xlink:type="simple" xlink:href="https://www.youtube.com/watch?v=o4nPp_XhL0c" text:style-name="Internet_20_link" text:visited-style-name="Visited_20_Internet_20_Link">Video: Interview with Arizona Rep. Kelly Townsend</text:a><text:line-break/>
Arizona State Representative Kelly Townsend answers questions like, Why do you support Convention of States and How will the Convention of States Caucus help the movement?</text:p>
      <text:p text:style-name="Text_20_body"><text:a xlink:type="simple" xlink:href="https://www.youtube.com/watch?v=lDvHZkpcKug" text:style-name="Internet_20_link" text:visited-style-name="Visited_20_Internet_20_Link">Video: Interview with Florida Rep. Mike Hill</text:a><text:line-break/>
Florida State Representative Mike Hill explains why the federal government will not fix itself and how the states can do it for them.</text:p>
      <text:p text:style-name="Text_20_body"><text:a xlink:type="simple" xlink:href="https://www.youtube.com/watch?v=GTPY-6NmEtI" text:style-name="Internet_20_link" text:visited-style-name="Visited_20_Internet_20_Link">Video: Interview with Arizona Sen. Nancy Barto</text:a><text:line-break/>
Arizona State Senator Nancy Barto answers questions like, Why is a Convention of States seeing so much support? and What is the biggest problem we face in America?</text:p>
      <text:p text:style-name="Text_20_body"><text:a xlink:type="simple" xlink:href="https://www.youtube.com/watch?v=x8qA7iEHqFM" text:style-name="Internet_20_link" text:visited-style-name="Visited_20_Internet_20_Link">Video: Rep. Ken Ivory Discusses Rules for Article V Convention</text:a><text:line-break/>
In this video, Utah State Representative Ken Ivory discusses the rules for an Article V Convention that were proposed by the Convention of States Caucus.</text:p>
      <text:p text:style-name="Text_20_body"><text:a xlink:type="simple" xlink:href="https://www.youtube.com/watch?v=ChIPZ7MHlXw" text:style-name="Internet_20_link" text:visited-style-name="Visited_20_Internet_20_Link">Video: Rep. Robin Lundstrum on a Convention of States</text:a><text:line-break/>
Arkansas State Representative Robin Lundstrum briefly explains to Tami Greever and Curtis Coleman why she's supporting Arkansas' application for a Convention of States</text:p>
      <text:p text:style-name="Text_20_body"><text:a xlink:type="simple" xlink:href="https://www.youtube.com/watch?v=-4140az60vo" text:style-name="Internet_20_link" text:visited-style-name="Visited_20_Internet_20_Link">Video: Prof. Rob Natelson Introduces Draft of Convention of States Rules</text:a><text:line-break/>
Leading Article V expert Professor Rob Natelson introduces draft of Convention of States rules that will be further debated and discussed by members of the Convention of States Caucus.</text:p>
      <text:p text:style-name="Text_20_body"><text:a xlink:type="simple" xlink:href="https://www.youtube.com/watch?v=diaUzSo8_wg" text:style-name="Internet_20_link" text:visited-style-name="Visited_20_Internet_20_Link">Video: Mark Meckler's Address at Convention of States Workshop</text:a><text:line-break/>
Mark Meckler, President and Founder of Citizens for Self-Governance and co-founder of the Convention of States Project, inspires and encourages state legislators to use Article V to rein in the power of Washington, D.C.</text:p>
      <text:p text:style-name="Text_20_body"><text:a xlink:type="simple" xlink:href="https://www.youtube.com/watch?v=Ua6lxceT9Zo" text:style-name="Internet_20_link" text:visited-style-name="Visited_20_Internet_20_Link">Video: Convention of the States Florida 2015 Simulation Recap</text:a><text:line-break/>
In July 2015, the first Article V simulation was held in Florida, with over thirty attending. After there were over eighty amendments proposed, the commissioners, through floor and committee debate and revisions, were able to narrow that number down to six amendments.</text:p>
      <text:p text:style-name="Horizontal_20_Line"/>
      <text:p text:style-name="Text_20_body"><text:a xlink:type="simple" xlink:href="https://www.youtube.com/channel/UCC0eXtGEMvjxpdYQl2LUiVw" text:style-name="Internet_20_link" text:visited-style-name="Visited_20_Internet_20_Link">Youtube Video: Citizens for Self-Governance: Convention of States Project Youtube Channel</text:a></text:p>
      <text:p text:style-name="Horizontal_20_Line"/>
      <text:h text:style-name="Heading_20_3" text:outline-level="3"><text:bookmark-start text:name="__RefHeading___cos_surge_article_library_7"/><text:bookmark-start text:name="cos_surge_article_library"/>COS Surge Article Library<text:bookmark-end text:name="__RefHeading___cos_surge_article_library_7"/><text:bookmark-end text:name="cos_surge_article_library"/></text:h>
      <text:p text:style-name="Text_20_body"><text:a xlink:type="simple" xlink:href="https://wikiprod.qacos.com/doku.php?id=documents:cosproject:surge" text:style-name="Internet_20_link" text:visited-style-name="Visited_20_Internet_20_Link">COS Surge Article Library</text:a></text:p>
      <text:p text:style-name="Horizontal_20_Line"/>
      <text:p text:style-name="Text_20_body"><text:line-break/></text:p>
      <text:h text:style-name="Heading_20_2" text:outline-level="2"><text:bookmark-start text:name="__RefHeading___social_media_resources_8"/><text:bookmark-start text:name="social_media_resources"/>Social Media Resources<text:bookmark-end text:name="__RefHeading___social_media_resources_8"/><text:bookmark-end text:name="social_media_resources"/></text:h>
      <text:p text:style-name="Text_20_body"><text:span text:style-name="Strong_20_Emphasis">Here are some quick answers useful for supporting Convention of States Project on Social Media</text:span></text:p>
      <text:h text:style-name="Heading_20_3" text:outline-level="3"><text:bookmark-start text:name="__RefHeading___social_media_sites_9"/><text:bookmark-start text:name="social_media_sites"/>Social Media Sites<text:bookmark-end text:name="__RefHeading___social_media_sites_9"/><text:bookmark-end text:name="social_media_sites"/></text:h>
      <text:h text:style-name="Heading_20_4" text:outline-level="4"><text:bookmark-start text:name="__RefHeading___facebook_10"/><text:bookmark-start text:name="facebook"/>Facebook<text:bookmark-end text:name="__RefHeading___facebook_10"/><text:bookmark-end text:name="facebook"/></text:h>
      <text:p text:style-name="Text_20_body"><text:a xlink:type="simple" xlink:href="https://www.facebook.com/conventionofstates/" text:style-name="Internet_20_link" text:visited-style-name="Visited_20_Internet_20_Link">https://www.facebook.com/conventionofstates/</text:a></text:p>
      <text:h text:style-name="Heading_20_4" text:outline-level="4"><text:bookmark-start text:name="__RefHeading___twitter_11"/><text:bookmark-start text:name="twitter"/>Twitter<text:bookmark-end text:name="__RefHeading___twitter_11"/><text:bookmark-end text:name="twitter"/></text:h>
      <text:p text:style-name="Text_20_body"><text:a xlink:type="simple" xlink:href="https://twitter.com/cosproject" text:style-name="Internet_20_link" text:visited-style-name="Visited_20_Internet_20_Link">https://twitter.com/cosproject</text:a></text:p>
      <text:h text:style-name="Heading_20_4" text:outline-level="4"><text:bookmark-start text:name="__RefHeading___linkedin_12"/><text:bookmark-start text:name="linkedin"/>LinkedIn<text:bookmark-end text:name="__RefHeading___linkedin_12"/><text:bookmark-end text:name="linkedin"/></text:h>
      <text:p text:style-name="Text_20_body"><text:a xlink:type="simple" xlink:href="https://www.linkedin.com/company-beta/11150441/" text:style-name="Internet_20_link" text:visited-style-name="Visited_20_Internet_20_Link">https://www.linkedin.com/company-beta/11150441/</text:a></text:p>
      <text:h text:style-name="Heading_20_4" text:outline-level="4"><text:bookmark-start text:name="__RefHeading___youtube_13"/><text:bookmark-start text:name="youtube"/>Youtube<text:bookmark-end text:name="__RefHeading___youtube_13"/><text:bookmark-end text:name="youtube"/></text:h>
      <text:p text:style-name="Text_20_body"><text:a xlink:type="simple" xlink:href="https://www.youtube.com/channel/UCC0eXtGEMvjxpdYQl2LUiVw" text:style-name="Internet_20_link" text:visited-style-name="Visited_20_Internet_20_Link">https://www.youtube.com/channel/UCC0eXtGEMvjxpdYQl2LUiVw</text:a></text:p>
      <text:h text:style-name="Heading_20_4" text:outline-level="4"><text:bookmark-start text:name="__RefHeading___rumble_14"/><text:bookmark-start text:name="rumble"/>Rumble<text:bookmark-end text:name="__RefHeading___rumble_14"/><text:bookmark-end text:name="rumble"/></text:h>
      <text:p text:style-name="Text_20_body"><text:span text:style-name="Plugin_Wrap_Span_Emphasised">Convention of States on <text:a xlink:type="simple" xlink:href="https://rumble.com/c/COSProject" text:style-name="Internet_20_link" text:visited-style-name="Visited_20_Internet_20_Link">Rumble </text:a></text:span></text:p>
      <text:h text:style-name="Heading_20_4" text:outline-level="4"><text:bookmark-start text:name="__RefHeading___instagram_15"/><text:bookmark-start text:name="instagram"/>Instagram<text:bookmark-end text:name="__RefHeading___instagram_15"/><text:bookmark-end text:name="instagram"/></text:h>
      <text:p text:style-name="Text_20_body">Log in and search for: conventionofstates</text:p>
      <text:p text:style-name="Text_20_body">Read more here: <text:a xlink:type="simple" xlink:href="http://www.conventionofstates.com/introducing_instagram_convention_of_states_style" text:style-name="Internet_20_link" text:visited-style-name="Visited_20_Internet_20_Link">http://www.conventionofstates.com/introducing_instagram_convention_of_states_style</text:a></text:p>
      <text:h text:style-name="Heading_20_3" text:outline-level="3"><text:bookmark-start text:name="__RefHeading___action_16"/><text:bookmark-start text:name="action"/>Action<text:bookmark-end text:name="__RefHeading___action_16"/><text:bookmark-end text:name="action"/></text:h>
      <text:list text:style-name="List_20_1" text:continue-numbering="false">
        <text:list-item>
          <text:p text:style-name="LastListParagraph_List_20_1_Content_First">Have you signed the petition?</text:p>
        </text:list-item>
      </text:list>
      <text:p text:style-name="Text_20_body">The petition goes to your state Rep &amp; state Senator based on your address &amp; is vital in getting them to get on board and shows your support.  Click this direct link to sign the petition <text:a xlink:type="simple" xlink:href="http://www.cosaction.com/" text:style-name="Internet_20_link" text:visited-style-name="Visited_20_Internet_20_Link">http://www.cosaction.com/</text:a></text:p>
      <text:list text:style-name="List_20_1" text:continue-numbering="false">
        <text:list-item>
          <text:p text:style-name="LastListParagraph_List_20_1_Content_First">We encourage you to “create your account” on our site <text:a xlink:type="simple" xlink:href="http://www.conventionofstates.com/" text:style-name="Internet_20_link" text:visited-style-name="Visited_20_Internet_20_Link">http://www.conventionofstates.com</text:a>.  Your activist dashboard may show a local COS leader in the sidebar on the right with an email link to contact them. They can help get you involved in your area.  If there is no local point person listed, maybe you could become that volunteer &amp; help others get involved.</text:p>
        </text:list-item>
      </text:list>
      <text:list text:style-name="List_20_1" text:continue-numbering="false">
        <text:list-item>
          <text:p text:style-name="LastListParagraph_List_20_1_Content_First">We have lots of volunteer options here: <text:line-break/></text:p>
        </text:list-item>
      </text:list>
      <text:p text:style-name="Plugin_Wrap_Paragraph_Indent first"><text:a xlink:type="simple" xlink:href="http://www.conventionofstates.com/volunteer" text:style-name="Internet_20_link" text:visited-style-name="Visited_20_Internet_20_Link">www.conventionofstates.com/volunteer</text:a></text:p>
      <text:line-break/>
      <text:h text:style-name="Heading_20_3" text:outline-level="3"><text:bookmark-start text:name="__RefHeading___the_plan_17"/><text:bookmark-start text:name="the_plan"/>The Plan<text:bookmark-end text:name="__RefHeading___the_plan_17"/><text:bookmark-end text:name="the_plan"/></text:h>
      <text:p text:style-name="Text_20_body">A convention of states is a convention called by the state legislatures for the purpose of proposing amendments to the Constitution. They are given power to do this under Article V, Section 2 of the Constitution.</text:p>
      <text:p text:style-name="Text_20_body"><text:a xlink:type="simple" xlink:href="https://wikiprod.qacos.com/doku.php?id=clips:cosplan4convention" text:style-name="Internet_20_link" text:visited-style-name="Visited_20_Internet_20_Link">COS Plan for convention</text:a></text:p>
      <text:p text:style-name="Text_20_body">We advocate for the use of Article V of the Constitution to call a convention for the states to propose amendments to reduce the power and jurisdiction of the federal govt., impose fiscal restraints on their spending, limit the terms of all federal officials.   
<text:span text:style-name="Strong_20_Emphasis">Video</text:span> Here is a great short video that explains the Article V process:
<text:a xlink:type="simple" xlink:href="https://www.youtube.com/watch?v=oVQH0JbwIgA" text:style-name="Internet_20_link" text:visited-style-name="Visited_20_Internet_20_Link">[Convention of States – Alabama]</text:a></text:p>
      <text:p text:style-name="Text_20_body">And another longer one: <text:line-break/>
In just 15 enlightening minutes, learn why and how we are invoking Article V of the Constitution to call a Convention of States and restore America, just as the Founders intended: <text:a xlink:type="simple" xlink:href="http://bit.ly/COSprezintro" text:style-name="Internet_20_link" text:visited-style-name="Visited_20_Internet_20_Link">PrezIntro</text:a></text:p>
      <text:h text:style-name="Heading_20_3" text:outline-level="3"><text:bookmark-start text:name="__RefHeading___article_v_-_what_article_v_says_18"/><text:bookmark-start text:name="article_v_-_what_article_v_says"/>ARTICLE V  -  What Article V says:<text:bookmark-end text:name="__RefHeading___article_v_-_what_article_v_says_18"/><text:bookmark-end text:name="article_v_-_what_article_v_says"/></text:h>
      <text:p text:style-name="Text_20_body"><text:a xlink:type="simple" xlink:href="https://wikiprod.qacos.com/doku.php?id=learn:level_1#article_v" text:style-name="Internet_20_link" text:visited-style-name="Visited_20_Internet_20_Link">Learn Article V</text:a></text:p>
      <text:p text:style-name="Text_20_body">and <text:a xlink:type="simple" xlink:href="https://wikiprod.qacos.com/doku.php?id=historicaldocuments:constitution#article_v" text:style-name="Internet_20_link" text:visited-style-name="Visited_20_Internet_20_Link">on the Wiki</text:a></text:p>
      <text:h text:style-name="Heading_20_4" text:outline-level="4"><text:bookmark-start text:name="__RefHeading___article._v_19"/><text:bookmark-start text:name="article._v"/>Article. V.<text:bookmark-end text:name="__RefHeading___article._v_19"/><text:bookmark-end text:name="article._v"/></text:h>
      <text:p text:style-name="Text_20_body">The Congress, whenever two thirds of both Houses shall deem it necessary, shall propose Amendments to this Constitution, or, on the Application of the Legislatures of two thirds of the several States, shall call a Convention for proposing Amendments, which, in either Case, shall be valid to all Intents and Purposes, as Part of this Constitution, when ratified by the Legislatures of three fourths of the several States, or by Conventions in three fourths thereof, as the one or the other Mode of Ratification may be proposed by the Congress; 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text:p>
      <text:p text:style-name="Horizontal_20_Line"/>
      <text:h text:style-name="Heading_20_2" text:outline-level="2"><text:bookmark-start text:name="__RefHeading___convention_of_states_application_20"/><text:bookmark-start text:name="convention_of_states_application"/>Convention of States Application<text:bookmark-end text:name="__RefHeading___convention_of_states_application_20"/><text:bookmark-end text:name="convention_of_states_application"/></text:h>
      <text:list text:style-name="List_20_1" text:continue-numbering="false">
        <text:list-item>
          <text:p text:style-name="LastListParagraph_List_20_1_Content_First"> <text:a xlink:type="simple" xlink:href="https://wikiprod.qacos.com/doku.php?id=documents:cosproject:cosapplication" text:style-name="Internet_20_link" text:visited-style-name="Visited_20_Internet_20_Link">The Convention of States Application</text:a> <text:a xlink:type="simple" xlink:href="http://d3n8a8pro7vhmx.cloudfront.net/conventionofstates/legacy_url/229/Application-for-a-Convention-of-States-v.5.pdf?1409939497" text:style-name="Internet_20_link" text:visited-style-name="Visited_20_Internet_20_Link">(PDF)</text:a></text:p>
        </text:list-item>
      </text:list>
      <text:h text:style-name="Heading_20_3" text:outline-level="3"><text:bookmark-start text:name="__RefHeading___convention_for_proposing_amendments_--_proposed_rules_21"/><text:bookmark-start text:name="convention_for_proposing_amendments_--_proposed_rules"/>Convention for Proposing Amendments -- Proposed Rules<text:bookmark-end text:name="__RefHeading___convention_for_proposing_amendments_--_proposed_rules_21"/><text:bookmark-end text:name="convention_for_proposing_amendments_--_proposed_rules"/></text:h>
      <text:list text:style-name="List_20_1" text:continue-numbering="false">
        <text:list-item>
          <text:p text:style-name="LastListParagraph_List_20_1_Content_First">The rules presented to the legislators are only a draft. They are based on the historical record of interstate conventions, and Mason's Manual of Legislative Procedure used by most state legislatures. But now, legislators will be spending some time hashing out some of the finer details through an online, interactive portal we've created for them.</text:p>
        </text:list-item>
      </text:list>
      <text:p text:style-name="Plugin_Wrap_Paragraph_Indent first"><text:a xlink:type="simple" xlink:href="http://www.conventionofstates.com/proposed_rules" text:style-name="Internet_20_link" text:visited-style-name="Visited_20_Internet_20_Link">http://www.conventionofstates.com/proposed_rules</text:a></text:p>
      <text:list text:style-name="List_20_1" text:continue-numbering="false">
        <text:list-item>
          <text:p text:style-name="LastListParagraph_List_20_1_Content_First">Prof. Rob Natelson Introduces Draft of Convention of States Rules: </text:p>
        </text:list-item>
      </text:list>
      <text:p text:style-name="Plugin_Wrap_Paragraph_Indent first"><text:a xlink:type="simple" xlink:href="https://www.youtube.com/watch?v=-4140az60vo&amp;list=PL8h4sleiAEjXrSwDCvfuk9BomrCdgFZGj&amp;index=4" text:style-name="Internet_20_link" text:visited-style-name="Visited_20_Internet_20_Link">https://www.youtube.com/watch?v=-4140az60vo&amp;list=PL8h4sleiAEjXrSwDCvfuk9BomrCdgFZGj&amp;index=4</text:a></text:p>
      <text:h text:style-name="Heading_20_3" text:outline-level="3"><text:bookmark-start text:name="__RefHeading___legislative_procedure_22"/><text:bookmark-start text:name="legislative_procedure"/>Legislative Procedure<text:bookmark-end text:name="__RefHeading___legislative_procedure_22"/><text:bookmark-end text:name="legislative_procedure"/></text:h>
      <text:p text:style-name="Text_20_body"><text:a xlink:type="simple" xlink:href="https://wikiprod.qacos.com/doku.php?id=documents:cosproject:legislative_procedure" text:style-name="Internet_20_link" text:visited-style-name="Visited_20_Internet_20_Link">Legislative Procedure</text:a> <text:a xlink:type="simple" xlink:href="https://d3n8a8pro7vhmx.cloudfront.net/conventionofstates/pages/142/attachments/original/1410009862/Legislative-Process-1_0.pdf?1410009862" text:style-name="Internet_20_link" text:visited-style-name="Visited_20_Internet_20_Link">(PDF)</text:a></text:p>
      <text:h text:style-name="Heading_20_3" text:outline-level="3"><text:bookmark-start text:name="__RefHeading___the_liberal_establishment_s_disinformation_campaign_against_article_v_23"/><text:bookmark-start text:name="the_liberal_establishment_s_disinformation_campaign_against_article_v"/>The Liberal Establishment’s Disinformation Campaign Against Article V<text:bookmark-end text:name="__RefHeading___the_liberal_establishment_s_disinformation_campaign_against_article_v_23"/><text:bookmark-end text:name="the_liberal_establishment_s_disinformation_campaign_against_article_v"/></text:h>
      <text:p text:style-name="Text_20_body"><text:a xlink:type="simple" xlink:href="https://wikiprod.qacos.com/doku.php?id=documents:answers:liberal-articlev-disinfo" text:style-name="Internet_20_link" text:visited-style-name="Visited_20_Internet_20_Link">Article V Disinfo Campaign</text:a> <text:a xlink:type="simple" xlink:href="https://d3n8a8pro7vhmx.cloudfront.net/conventionofstates/pages/145/attachments/original/1430418730/Campaign-Against-Article-V_Natelson.pdf?1430418730" text:style-name="Internet_20_link" text:visited-style-name="Visited_20_Internet_20_Link">(PDF)</text:a></text:p>
      <text:h text:style-name="Heading_20_3" text:outline-level="3"><text:bookmark-start text:name="__RefHeading___which_amendments_could_be_proposed_24"/><text:bookmark-start text:name="which_amendments_could_be_proposed"/>Which amendments could be proposed?<text:bookmark-end text:name="__RefHeading___which_amendments_could_be_proposed_24"/><text:bookmark-end text:name="which_amendments_could_be_proposed"/></text:h>
      <text:p text:style-name="Text_20_body">These are <text:a xlink:type="simple" xlink:href="http://www.conventionofstates.com/which_amendments_proposed" text:style-name="Internet_20_link" text:visited-style-name="Visited_20_Internet_20_Link">possible amendments</text:a> that could be proposed. </text:p>
      <text:h text:style-name="Heading_20_2" text:outline-level="2"><text:bookmark-start text:name="__RefHeading___cos_handbook_25"/><text:bookmark-start text:name="cos_handbook"/>COS Handbook<text:bookmark-end text:name="__RefHeading___cos_handbook_25"/><text:bookmark-end text:name="cos_handbook"/></text:h>
      <text:list text:style-name="List_20_1" text:continue-numbering="false">
        <text:list-item>
          <text:p text:style-name="LastListParagraph_List_20_1_Content_First"> <text:a xlink:type="simple" xlink:href="https://wikiprod.qacos.com/doku.php?id=documents:cosproject:cos_handbook" text:style-name="Internet_20_link" text:visited-style-name="Visited_20_Internet_20_Link">COS Handbook</text:a> (<text:a xlink:type="simple" xlink:href="https://d3n8a8pro7vhmx.cloudfront.net/conventionofstates/pages/142/attachments/original/1416248525/COS_Handbook.pdf?1416248525" text:style-name="Internet_20_link" text:visited-style-name="Visited_20_Internet_20_Link">PDF</text:a>) <text:line-break/>A handbook for Legislators and Citizens</text:p>
        </text:list-item>
      </text:list>
      <text:h text:style-name="Heading_20_2" text:outline-level="2"><text:bookmark-start text:name="__RefHeading___article_v_handbook_26"/><text:bookmark-start text:name="article_v_handbook"/>Article V Handbook<text:bookmark-end text:name="__RefHeading___article_v_handbook_26"/><text:bookmark-end text:name="article_v_handbook"/></text:h>
      <text:list text:style-name="List_20_1" text:continue-numbering="false">
        <text:list-item>
          <text:p text:style-name="LastListParagraph_List_20_1_Content_First"> <text:a xlink:type="simple" xlink:href="https://wikiprod.qacos.com/doku.php?id=documents:external:articlev-handbook" text:style-name="Internet_20_link" text:visited-style-name="Visited_20_Internet_20_Link">ALEC: Article V Handbook</text:a> <text:a xlink:type="simple" xlink:href="https://wikiprod.qacos.com/lib/exe/fetch.php?media=documents:external:articlevhandbook.pdf" text:style-name="Internet_20_link" text:visited-style-name="Visited_20_Internet_20_Link">PDF</text:a> <text:line-break/>American Legislative Exchange Council: A HANDBOOK FOR STATE LAWMAKERS</text:p>
        </text:list-item>
      </text:list>
      <text:h text:style-name="Heading_20_2" text:outline-level="2"><text:bookmark-start text:name="__RefHeading___convention_of_states_project_launches_legislator_caucus_and_website_27"/><text:bookmark-start text:name="convention_of_states_project_launches_legislator_caucus_and_website"/>Convention of States Project launches legislator caucus and website<text:bookmark-end text:name="__RefHeading___convention_of_states_project_launches_legislator_caucus_and_website_27"/><text:bookmark-end text:name="convention_of_states_project_launches_legislator_caucus_and_website"/></text:h>
      <text:p text:style-name="Text_20_body"> at American Legislative Exchange Council meeting</text:p>
      <text:p text:style-name="Text_20_body"><text:a xlink:type="simple" xlink:href="http://www.conventionofstates.com/convention_of_states_project_launches_legislator_caucus" text:style-name="Internet_20_link" text:visited-style-name="Visited_20_Internet_20_Link">http://www.conventionofstates.com/convention_of_states_project_launches_legislator_caucus</text:a></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3" text:anchor-type="paragraph" draw:z-index="13"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1:17</meta:creation-date>
    <dc:creator>Generated</dc:creator>
    <dc:date>2026-09-03T03::41:17</dc:date>
    <dc:language>en-US</dc:language>
    <meta:editing-cycles>1</meta:editing-cycles>
    <meta:editing-duration>PT0S</meta:editing-duration>
    <dc:title>groups:index</dc:title>
  </office:meta>
</office:document-meta>
</file>