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7045a8b65ea83a32cb05865d678bfa.jpg"/>
  <manifest:file-entry manifest:media-type="image/jpeg" manifest:full-path="Pictures/dca7ddb006734f790f5cbb619649ea99.jpg"/>
  <manifest:file-entry manifest:media-type="image/jpeg" manifest:full-path="Pictures/908cbedce15acac3eca88e4096b2b36e.jpg"/>
  <manifest:file-entry manifest:media-type="image/jpeg" manifest:full-path="Pictures/a8ba4fd69d76722b0c5a21f8d96040ec.jpg"/>
  <manifest:file-entry manifest:media-type="image/png" manifest:full-path="Pictures/badd2cf9a7035c8cecee783024b4dce4.png"/>
  <manifest:file-entry manifest:media-type="image/jpeg" manifest:full-path="Pictures/61604232daabcaf2c059550d96f925d4.jpg"/>
  <manifest:file-entry manifest:media-type="image/jpeg" manifest:full-path="Pictures/7c67ff6c03676d36d6600d6d4aae1814.jpg"/>
  <manifest:file-entry manifest:media-type="image/jpeg" manifest:full-path="Pictures/0479eefd2fe75414bdb8a6a18b001ec2.jpg"/>
  <manifest:file-entry manifest:media-type="image/jpeg" manifest:full-path="Pictures/846b009eb98a2580021a0d7411be2c2b.jpg"/>
  <manifest:file-entry manifest:media-type="image/jpeg" manifest:full-path="Pictures/3839ac489e33a3ac3063f5572fadc5de.jpg"/>
  <manifest:file-entry manifest:media-type="image/jpeg" manifest:full-path="Pictures/05683302e970782e386e4b4a2362f98c.jpg"/>
  <manifest:file-entry manifest:media-type="image/png" manifest:full-path="Pictures/aba3ed5f40df5e8608e00339f0658dac.png"/>
  <manifest:file-entry manifest:media-type="image/jpeg" manifest:full-path="Pictures/aed5371712a5dc98fb9c1669bb9963e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ups:legislators:index"/><text:bookmark-start text:name="__RefHeading___legislators_page_1"/><text:bookmark-start text:name="legislators_page"/>Legislators Page<text:bookmark-end text:name="__RefHeading___legislators_page_1"/><text:bookmark-end text:name="legislators_page"/></text:h>
      <text:p text:style-name="Text_20_body"><draw:frame draw:style-name="media" draw:name="0" text:anchor-type="as-char" draw:z-index="0" svg:width="7.9375cm" style:rel-width="100%" svg:height="5.30225cm" style:rel-height="scale"><draw:image xlink:href="Pictures/2f7045a8b65ea83a32cb05865d678bfa.jpg" xlink:type="simple" xlink:show="embed" xlink:actuate="onLoad"/></draw:frame></text:p>
      <text:p text:style-name="Horizontal_20_Line"/>
      <text:h text:style-name="Heading_20_2" text:outline-level="2"><text:bookmark-start text:name="__RefHeading___cos_project_state_pages_2"/><text:bookmark-start text:name="cos_project_state_pages"/>COS Project State Pages<text:bookmark-end text:name="__RefHeading___cos_project_state_pages_2"/><text:bookmark-end text:name="cos_project_state_pages"/></text:h>
      <text:p text:style-name="Text_20_body"><text:a xlink:type="simple" xlink:href="https://conventionofstates.com/take_action#actionflags" text:style-name="Internet_20_link" text:visited-style-name="Visited_20_Internet_20_Link">Call or email your legislator (bottom of page)</text:a></text:p>
      <text:p text:style-name="Horizontal_20_Line"/>
      <text:h text:style-name="Heading_20_2" text:outline-level="2"><text:bookmark-start text:name="__RefHeading___documents_3"/><text:bookmark-start text:name="documents"/>Documents<text:bookmark-end text:name="__RefHeading___documents_3"/><text:bookmark-end text:name="documents"/></text:h>
      <text:p text:style-name="Text_20_body"><draw:frame draw:style-name="media" draw:name="1" text:anchor-type="as-char" draw:z-index="1" svg:width="2.6458333333333cm" style:rel-width="100%" svg:height="1.7923387096774cm" style:rel-height="scale"><draw:image xlink:href="Pictures/dca7ddb006734f790f5cbb619649ea99.jpg" xlink:type="simple" xlink:show="embed" xlink:actuate="onLoad"/></draw:frame> <text:span text:style-name="Strong_20_Emphasis">Selected Documents that Legislators should be familiar with:</text:span></text:p>
      <text:list text:style-name="List_20_1" text:continue-numbering="false">
        <text:list-item>
          <text:p text:style-name="LastListParagraph_List_20_1_Content_First"> <draw:a xlink:type="simple" xlink:href="https://wikiprod.qacos.com/doku.php?id=documents:answers:faq"><draw:frame draw:style-name="media" draw:name="FAQ Legend" text:anchor-type="as-char" draw:z-index="0" svg:width="5.2916666666667cm" style:rel-width="100%"><draw:text-box><text:p text:style-name="legendcenter"><draw:frame draw:style-name="media" draw:name="FAQ" text:anchor-type="as-char" draw:z-index="2" svg:width="5.2916666666667cm" style:rel-width="100%" svg:height="2.5557275541796cm" style:rel-height="scale"><draw:image xlink:href="Pictures/908cbedce15acac3eca88e4096b2b36e.jpg" xlink:type="simple" xlink:show="embed" xlink:actuate="onLoad"/></draw:frame>FAQ</text:p></draw:text-box></draw:frame></draw:a> <text:span text:style-name="Plugin_Wrap_Span_Emphasised">And</text:span> <draw:a xlink:type="simple" xlink:href="https://wikiprod.qacos.com/doku.php?id=documents:answers:index"><draw:frame draw:style-name="media" draw:name="Responses to Opposition Arguments Legend" text:anchor-type="as-char" draw:z-index="0" svg:width="3.96875cm" style:rel-width="100%"><draw:text-box><text:p text:style-name="legendcenter"><draw:frame draw:style-name="media" draw:name="Responses to Opposition Arguments" text:anchor-type="as-char" draw:z-index="3" svg:width="3.96875cm" style:rel-width="100%" svg:height="2.870134083045cm" style:rel-height="scale"><draw:image xlink:href="Pictures/a8ba4fd69d76722b0c5a21f8d96040ec.jpg" xlink:type="simple" xlink:show="embed" xlink:actuate="onLoad"/></draw:frame>Responses to Opposition Arguments</text:p></draw:text-box></draw:frame></draw:a><text:line-break/><text:a xlink:type="simple" xlink:href="https://wikiprod.qacos.com/doku.php?id=documents:answers:faq" text:style-name="Internet_20_link" text:visited-style-name="Visited_20_Internet_20_Link">Frequently Asked Questions</text:a> <text:span text:style-name="Plugin_Wrap_Span_Emphasised">And</text:span> <text:a xlink:type="simple" xlink:href="https://wikiprod.qacos.com/doku.php?id=documents:answers:index" text:style-name="Internet_20_link" text:visited-style-name="Visited_20_Internet_20_Link">Responses to Opposition Arguments
</text:a></text:p>
        </text:list-item>
      </text:list>
      <text:list text:style-name="List_20_1" text:continue-numbering="false">
        <text:list-item>
          <text:p text:style-name="LastListParagraph_List_20_1_Content_First"> <draw:a xlink:type="simple" xlink:href="https://wikiprod.qacos.com/doku.php?id=documents:cosproject:cos_handbook"><draw:frame draw:style-name="media" draw:name="COS Handbook Legend" text:anchor-type="as-char" draw:z-index="0" svg:width="2.6458333333333cm" style:rel-width="100%"><draw:text-box><text:p text:style-name="legendcenter"><draw:frame draw:style-name="media" draw:name="COS Handbook" text:anchor-type="as-char" draw:z-index="4" svg:width="2.6458333333333cm" style:rel-width="100%" svg:height="3.4327406609195cm" style:rel-height="scale"><draw:image xlink:href="Pictures/badd2cf9a7035c8cecee783024b4dce4.png" xlink:type="simple" xlink:show="embed" xlink:actuate="onLoad"/></draw:frame>COS Handbook</text:p></draw:text-box></draw:frame></draw:a><text:line-break/><text:a xlink:type="simple" xlink:href="https://wikiprod.qacos.com/doku.php?id=documents:cosproject:cos_handbook" text:style-name="Internet_20_link" text:visited-style-name="Visited_20_Internet_20_Link">COS Handbook</text:a><text:line-break/><text:a xlink:type="simple" xlink:href="https://d3n8a8pro7vhmx.cloudfront.net/conventionofstates/pages/142/attachments/original/1416248525/COS_Handbook.pdf?1416248525" text:style-name="Internet_20_link" text:visited-style-name="Visited_20_Internet_20_Link">(PDF)</text:a> <text:line-break/>A handbook for Legislators and Citizens</text:p>
        </text:list-item>
      </text:list>
      <text:list text:style-name="List_20_1" text:continue-numbering="false">
        <text:list-item>
          <text:p text:style-name="LastListParagraph_List_20_1_Content_First"> <draw:a xlink:type="simple" xlink:href="https://wikiprod.qacos.com/doku.php?id=documents:external:articlev-handbook"><draw:frame draw:style-name="media" draw:name="Article V Handbook Legend" text:anchor-type="as-char" draw:z-index="0" svg:width="5.2916666666667cm" style:rel-width="100%"><draw:text-box><text:p text:style-name="legendcenter"><draw:frame draw:style-name="media" draw:name="Article V Handbook" text:anchor-type="as-char" draw:z-index="5" svg:width="5.2916666666667cm" style:rel-width="100%" svg:height="3.2266260162602cm" style:rel-height="scale"><draw:image xlink:href="Pictures/61604232daabcaf2c059550d96f925d4.jpg" xlink:type="simple" xlink:show="embed" xlink:actuate="onLoad"/></draw:frame>Article V Handbook</text:p></draw:text-box></draw:frame></draw:a><text:line-break/><text:a xlink:type="simple" xlink:href="https://wikiprod.qacos.com/doku.php?id=documents:external:articlev-handbook" text:style-name="Internet_20_link" text:visited-style-name="Visited_20_Internet_20_Link">Article V Handbook</text:a> <text:a xlink:type="simple" xlink:href="https://wikiprod.qacos.com/lib/exe/fetch.php?media=documents:external:articlevhandbook.pdf" text:style-name="Internet_20_link" text:visited-style-name="Visited_20_Internet_20_Link">PDF</text:a> <text:line-break/>A HANDBOOK FOR STATE LAWMAKERS</text:p>
        </text:list-item>
      </text:list>
      <text:list text:style-name="List_20_1" text:continue-numbering="false">
        <text:list-item>
          <text:p text:style-name="LastListParagraph_List_20_1_Content_First"> <draw:a xlink:type="simple" xlink:href="https://wikiprod.qacos.com/doku.php?id=documents:external:indianalegislation"><draw:frame draw:style-name="media" draw:name="Indiana's Model Legislation for Delegates Legend" text:anchor-type="as-char" draw:z-index="0" svg:width="5.2916666666667cm" style:rel-width="100%"><draw:text-box><text:p text:style-name="legendcenter"><draw:frame draw:style-name="media" draw:name="Indiana's Model Legislation for Delegates" text:anchor-type="as-char" draw:z-index="6" svg:width="5.2916666666667cm" style:rel-width="100%" svg:height="4.2880747126437cm" style:rel-height="scale"><draw:image xlink:href="Pictures/7c67ff6c03676d36d6600d6d4aae1814.jpg" xlink:type="simple" xlink:show="embed" xlink:actuate="onLoad"/></draw:frame>Indiana's Model Legislation for Delegates</text:p></draw:text-box></draw:frame></draw:a><text:line-break/><text:a xlink:type="simple" xlink:href="https://wikiprod.qacos.com/doku.php?id=documents:external:indianalegislation" text:style-name="Internet_20_link" text:visited-style-name="Visited_20_Internet_20_Link">Indiana's Model Legislation for Delegates</text:a> <text:a xlink:type="simple" xlink:href="https://wikiprod.qacos.com/lib/exe/fetch.php?media=documents:upload:amending_by_state_convention-long.pdf" text:style-name="Internet_20_link" text:visited-style-name="Visited_20_Internet_20_Link">PDF</text:a> <text:a xlink:type="simple" xlink:href="https://wikiprod.qacos.com/lib/exe/fetch.php?media=documents:external:senlongarticlev.pdf" text:style-name="Internet_20_link" text:visited-style-name="Visited_20_Internet_20_Link">Slideshow Summary[PDF]</text:a> <text:line-break/>Includes an overview of Article V <text:line-break/><text:a xlink:type="simple" xlink:href="https://www.ncsl.org/legislators-staff/legislators/legislative-leaders/q-and-a-indiana-senate-president-david-long.aspx" text:style-name="Internet_20_link" text:visited-style-name="Visited_20_Internet_20_Link">(Video)Q and A | Indiana Senate President David Long 2014</text:a></text:p>
        </text:list-item>
      </text:list>
      <text:list text:style-name="List_20_1" text:continue-numbering="false">
        <text:list-item>
          <text:p text:style-name="LastListParagraph_List_20_1_Content_First"> <text:a xlink:type="simple" xlink:href="https://wikiprod.qacos.com/doku.php?id=documents:external:faithfuldelegate" text:style-name="Internet_20_link" text:visited-style-name="Visited_20_Internet_20_Link">Faithful Delegate Laws</text:a> - All current states </text:p>
        </text:list-item>
      </text:list>
      <text:list text:style-name="List_20_1" text:continue-numbering="false">
        <text:list-item>
          <text:p text:style-name="LastListParagraph_List_20_1_Content_First"> <draw:a xlink:type="simple" xlink:href="https://wikiprod.qacos.com/doku.php?id=documents:cosproject:cosapplication"><draw:frame draw:style-name="media" draw:name="Convention of States Application Legend" text:anchor-type="as-char" draw:z-index="0" svg:width="9.2604166666667cm" style:rel-width="100%"><draw:text-box><text:p text:style-name="legendcenter"><draw:frame draw:style-name="media" draw:name="Convention of States Application" text:anchor-type="as-char" draw:z-index="7" svg:width="9.2604166666667cm" style:rel-width="100%" svg:height="2.7328673245614cm" style:rel-height="scale"><draw:image xlink:href="Pictures/0479eefd2fe75414bdb8a6a18b001ec2.jpg" xlink:type="simple" xlink:show="embed" xlink:actuate="onLoad"/></draw:frame>Convention of States Application</text:p></draw:text-box></draw:frame></draw:a><text:line-break/>The <text:a xlink:type="simple" xlink:href="https://wikiprod.qacos.com/doku.php?id=documents:cosproject:cosapplication" text:style-name="Internet_20_link" text:visited-style-name="Visited_20_Internet_20_Link">Convention of States Application</text:a>  <text:a xlink:type="simple" xlink:href="http://d3n8a8pro7vhmx.cloudfront.net/conventionofstates/legacy_url/229/Application-for-a-Convention-of-States-v.5.pdf?1409939497" text:style-name="Internet_20_link" text:visited-style-name="Visited_20_Internet_20_Link">PDF</text:a></text:p>
        </text:list-item>
      </text:list>
      <text:list text:style-name="List_20_1" text:continue-numbering="false">
        <text:list-item>
          <text:p text:style-name="LastListParagraph_List_20_1_Content_First"> <draw:a xlink:type="simple" xlink:href="http://www.conventionofstates.com/proposed_rules"><draw:frame draw:style-name="media" draw:name="Proposed Convention Rules Legend" text:anchor-type="as-char" draw:z-index="0" svg:width="5.2916666666667cm" style:rel-width="100%"><draw:text-box><text:p text:style-name="legendcenter"><draw:frame draw:style-name="media" draw:name="Proposed Convention Rules" text:anchor-type="as-char" draw:z-index="8" svg:width="5.2916666666667cm" style:rel-width="100%" svg:height="3.6229876893939cm" style:rel-height="scale"><draw:image xlink:href="Pictures/846b009eb98a2580021a0d7411be2c2b.jpg" xlink:type="simple" xlink:show="embed" xlink:actuate="onLoad"/></draw:frame>Proposed Convention Rules</text:p></draw:text-box></draw:frame></draw:a><text:line-break/><text:a xlink:type="simple" xlink:href="http://www.conventionofstates.com/proposed_rules" text:style-name="Internet_20_link" text:visited-style-name="Visited_20_Internet_20_Link">Proposed Convention Rules</text:a><text:line-break/>Professor Rob Natelson, one of the nation’s leading Article V experts, crafted an initial draft of rules for a Convention of the States along with Convention of States Project co-founder, Michael Farris</text:p>
        </text:list-item>
      </text:list>
      <text:list text:style-name="List_20_1" text:continue-numbering="false">
        <text:list-item>
          <text:p text:style-name="LastListParagraph_List_20_1_Content_First"> <draw:a xlink:type="simple" xlink:href="https://wikiprod.qacos.com/doku.php?id=documents:cosproject:compendium"><draw:frame draw:style-name="media" draw:name="Article V Legislative Compendium Legend" text:anchor-type="as-char" draw:z-index="0" svg:width="5.2916666666667cm" style:rel-width="100%"><draw:text-box><text:p text:style-name="legendcenter"><draw:frame draw:style-name="media" draw:name="Article V Legislative Compendium" text:anchor-type="as-char" draw:z-index="9" svg:width="5.2916666666667cm" style:rel-width="100%" svg:height="2.6344288793103cm" style:rel-height="scale"><draw:image xlink:href="Pictures/3839ac489e33a3ac3063f5572fadc5de.jpg" xlink:type="simple" xlink:show="embed" xlink:actuate="onLoad"/></draw:frame>Article V Legislative Compendium</text:p></draw:text-box></draw:frame></draw:a><text:line-break/><text:a xlink:type="simple" xlink:href="https://wikiprod.qacos.com/doku.php?id=documents:cosproject:compendium" text:style-name="Internet_20_link" text:visited-style-name="Visited_20_Internet_20_Link">Article V Legislative Compendium</text:a> <text:a xlink:type="simple" xlink:href="https://www.dropbox.com/s/muot3rb7puavb8g/Compendium%203.1.pdf?dl=0" text:style-name="Internet_20_link" text:visited-style-name="Visited_20_Internet_20_Link">PDF</text:a> <text:line-break/>– <text:span text:style-name="Emphasis">The Article V Compendium for Lawyers and Legislative Drafters</text:span> was written by premier Article V scholar Professor Rob Natelson. It includes over 80 pages of original material as well as important and reliable scholarly articles on the laws governing amendment conventions.<text:line-break/><text:span text:style-name="Strong_20_Emphasis">The Wiki format has a live table of contents, end notes, links, etc.</text:span></text:p>
        </text:list-item>
      </text:list>
      <text:p text:style-name="Horizontal_20_Line"/>
      <text:h text:style-name="Heading_20_2" text:outline-level="2"><text:bookmark-start text:name="__RefHeading___external_links_4"/><text:bookmark-start text:name="external_links"/>External Links<text:bookmark-end text:name="__RefHeading___external_links_4"/><text:bookmark-end text:name="external_links"/></text:h>
      <text:p text:style-name="Text_20_body"><draw:a xlink:type="simple" xlink:href="http://www.articlevinfocenter.com/"><draw:frame draw:style-name="media" draw:name="10" text:anchor-type="as-char" draw:z-index="10" svg:width="5.2916666666667cm" style:rel-width="100%" svg:height="1.3192110177404cm" style:rel-height="scale"><draw:image xlink:href="Pictures/05683302e970782e386e4b4a2362f98c.jpg" xlink:type="simple" xlink:show="embed" xlink:actuate="onLoad"/></draw:frame></draw:a><text:line-break/>
<text:a xlink:type="simple" xlink:href="http://www.articlevinfocenter.com/" text:style-name="Internet_20_link" text:visited-style-name="Visited_20_Internet_20_Link">Article V Information Center</text:a></text:p>
      <text:p text:style-name="Text_20_body"><text:a xlink:type="simple" xlink:href="http://constitution.i2i.org/" text:style-name="Internet_20_link" text:visited-style-name="Visited_20_Internet_20_Link">Our American Constitution - Independence Institute</text:a></text:p>
      <text:p text:style-name="Text_20_body"><draw:a xlink:type="simple" xlink:href="http://articlevcaucus.com/"><draw:frame draw:style-name="media" draw:name="State Legislators Article V Caucus Legend" text:anchor-type="as-char" draw:z-index="0" svg:width="5.2916666666667cm" style:rel-width="100%"><draw:text-box><text:p text:style-name="legendcenter"><draw:frame draw:style-name="media" draw:name="State Legislators Article V Caucus" text:anchor-type="as-char" draw:z-index="11" svg:width="5.2916666666667cm" style:rel-width="100%" svg:height="1.6219667943806cm" style:rel-height="scale"><draw:image xlink:href="Pictures/aba3ed5f40df5e8608e00339f0658dac.png" xlink:type="simple" xlink:show="embed" xlink:actuate="onLoad"/></draw:frame>State Legislators Article V Caucus</text:p></draw:text-box></draw:frame></draw:a><text:line-break/>
<text:a xlink:type="simple" xlink:href="http://articlevcaucus.com/" text:style-name="Internet_20_link" text:visited-style-name="Visited_20_Internet_20_Link">State Legislators Article V Caucus</text:a></text:p>
      <text:p text:style-name="Horizontal_20_Line"/>
      <text:h text:style-name="Heading_20_2" text:outline-level="2"><text:bookmark-start text:name="__RefHeading___video_5"/><text:bookmark-start text:name="video"/>Video<text:bookmark-end text:name="__RefHeading___video_5"/><text:bookmark-end text:name="video"/></text:h>
      <text:p text:style-name="Text_20_body"><draw:a xlink:type="simple" xlink:href="https://www.youtube.com/watch?v=oVQH0JbwIgA"><draw:frame draw:style-name="media" draw:name="12" text:anchor-type="as-char" draw:z-index="12" svg:width="7.9375cm" style:rel-width="100%" svg:height="5.2080039525692cm" style:rel-height="scale"><draw:image xlink:href="Pictures/aed5371712a5dc98fb9c1669bb9963e7.jpg" xlink:type="simple" xlink:show="embed" xlink:actuate="onLoad"/></draw:frame></draw:a><text:line-break/>
<text:a xlink:type="simple" xlink:href="https://www.youtube.com/watch?v=oVQH0JbwIgA" text:style-name="Internet_20_link" text:visited-style-name="Visited_20_Internet_20_Link">Video: Convention of States - Alabama</text:a><text:line-break/>
An excellent video explaining the Article V process</text:p>
      <text:p text:style-name="Text_20_body"><text:a xlink:type="simple" xlink:href="https://www.youtube.com/watch?v=-xk5vxS56s0" text:style-name="Internet_20_link" text:visited-style-name="Visited_20_Internet_20_Link">Video: Convention of States - Now is the Time!</text:a><text:line-break/>
A brief overview of why the Framers gave us the convention mode in Article V and quotes from them and past presidents that supported this constitutional provision</text:p>
      <text:p text:style-name="Text_20_body"><text:a xlink:type="simple" xlink:href="https://www.youtube.com/watch?v=6Cf9Jksrvsc" text:style-name="Internet_20_link" text:visited-style-name="Visited_20_Internet_20_Link">Leaders Among Leaders</text:a> <text:line-break/>
Become a Leader today in YOUR Legislature!</text:p>
      <text:p text:style-name="Text_20_body"><text:a xlink:type="simple" xlink:href="https://www.youtube.com/watch?v=aUYsX649s7U" text:style-name="Internet_20_link" text:visited-style-name="Visited_20_Internet_20_Link">Video: Rep. Scot Turner on Convention of States</text:a> <text:line-break/>
Georgia State Rep. Scot Turner on why he now supports Convention of States. Georgia became the first state to pass our resolution in February 2014</text:p>
      <text:p text:style-name="Text_20_body"><text:a xlink:type="simple" xlink:href="https://www.youtube.com/watch?v=qSNzcFJ0-kc" text:style-name="Internet_20_link" text:visited-style-name="Visited_20_Internet_20_Link">Video: Convention of States: The Plan to Restore America</text:a></text:p>
      <text:p text:style-name="Text_20_body"><text:a xlink:type="simple" xlink:href="https://www.youtube.com/watch?v=bwo7mjyn_yY" text:style-name="Internet_20_link" text:visited-style-name="Visited_20_Internet_20_Link">Video: Rep. Michelle Gray of Arkansas explains why she changed her vote to YES</text:a><text:line-break/>
Rep Michelle Gray of Arkansas explains why she changed her vote to yes during the reconsideration vote for HJR1003.</text:p>
      <text:p text:style-name="Text_20_body"><text:a xlink:type="simple" xlink:href="https://www.youtube.com/watch?v=3zcJ_Sd6THA" text:style-name="Internet_20_link" text:visited-style-name="Visited_20_Internet_20_Link">Video: Robert Menges testimony before South Carolina Senate Judiciary Meeting</text:a><text:line-break/>
Robert Menges testimony before South Carolina Senate Judiciary Meeting, answering the questions, what role does Congress play in the Article V Convention of States?</text:p>
      <text:p text:style-name="Text_20_body"><text:a xlink:type="simple" xlink:href="https://www.youtube.com/watch?v=o4nPp_XhL0c" text:style-name="Internet_20_link" text:visited-style-name="Visited_20_Internet_20_Link">Video: Interview with Arizona Rep. Kelly Townsend</text:a><text:line-break/>
Arizona State Representative Kelly Townsend answers questions like, Why do you support Convention of States and How will the Convention of States Caucus help the movement?</text:p>
      <text:p text:style-name="Text_20_body"><text:a xlink:type="simple" xlink:href="https://www.youtube.com/watch?v=lDvHZkpcKug" text:style-name="Internet_20_link" text:visited-style-name="Visited_20_Internet_20_Link">Video: Interview with Florida Rep. Mike Hill</text:a><text:line-break/>
Florida State Representative Mike Hill explains why the federal government will not fix itself and how the states can do it for them.</text:p>
      <text:p text:style-name="Text_20_body"><text:a xlink:type="simple" xlink:href="https://www.youtube.com/watch?v=GTPY-6NmEtI" text:style-name="Internet_20_link" text:visited-style-name="Visited_20_Internet_20_Link">Video: Interview with Arizona Sen. Nancy Barto</text:a><text:line-break/>
Arizona State Senator Nancy Barto answers questions like, Why is a Convention of States seeing so much support? and What is the biggest problem we face in America?</text:p>
      <text:p text:style-name="Text_20_body"><text:a xlink:type="simple" xlink:href="https://www.youtube.com/watch?v=x8qA7iEHqFM" text:style-name="Internet_20_link" text:visited-style-name="Visited_20_Internet_20_Link">Video: Rep. Ken Ivory Discusses Rules for Article V Convention</text:a><text:line-break/>
In this video, Utah State Representative Ken Ivory discusses the rules for an Article V Convention that were proposed by the Convention of States Caucus.</text:p>
      <text:p text:style-name="Text_20_body"><text:a xlink:type="simple" xlink:href="https://www.youtube.com/watch?v=ChIPZ7MHlXw" text:style-name="Internet_20_link" text:visited-style-name="Visited_20_Internet_20_Link">Video: Rep. Robin Lundstrum on a Convention of States</text:a><text:line-break/>
Arkansas State Representative Robin Lundstrum briefly explains to Tami Greever and Curtis Coleman why she's supporting Arkansas' application for a Convention of States</text:p>
      <text:p text:style-name="Text_20_body"><text:a xlink:type="simple" xlink:href="https://www.youtube.com/watch?v=-4140az60vo" text:style-name="Internet_20_link" text:visited-style-name="Visited_20_Internet_20_Link">Video: Prof. Rob Natelson Introduces Draft of Convention of States Rules</text:a><text:line-break/>
Leading Article V expert Professor Rob Natelson introduces draft of Convention of States rules that will be further debated and discussed by members of the Convention of States Caucus.</text:p>
      <text:p text:style-name="Text_20_body"><text:a xlink:type="simple" xlink:href="https://www.youtube.com/watch?v=diaUzSo8_wg" text:style-name="Internet_20_link" text:visited-style-name="Visited_20_Internet_20_Link">Video: Mark Meckler's Address at Convention of States Workshop</text:a><text:line-break/>
Mark Meckler, President and Founder of Citizens for Self-Governance and co-founder of the Convention of States Project, inspires and encourages state legislators to use Article V to rein in the power of Washington, D.C.</text:p>
      <text:p text:style-name="Text_20_body"><text:a xlink:type="simple" xlink:href="https://www.youtube.com/watch?v=Ua6lxceT9Zo" text:style-name="Internet_20_link" text:visited-style-name="Visited_20_Internet_20_Link">Video: Convention of the States Florida 2015 Simulation Recap</text:a><text:line-break/>
In July 2015, the first Article V simulation was held in Florida, with over thirty attending. After there were over eighty amendments proposed, the commissioners, through floor and committee debate and revisions, were able to narrow that number down to six amendments.</text:p>
      <text:p text:style-name="Horizontal_20_Line"/>
      <text:p text:style-name="Text_20_body"><text:a xlink:type="simple" xlink:href="https://www.youtube.com/channel/UCC0eXtGEMvjxpdYQl2LUiVw" text:style-name="Internet_20_link" text:visited-style-name="Visited_20_Internet_20_Link">Youtube Video: Citizens for Self-Governance: Convention of States Project Youtube Channel</text:a></text:p>
      <text:p text:style-name="Horizontal_20_Line"/>
      <text:h text:style-name="Heading_20_2" text:outline-level="2"><text:bookmark-start text:name="__RefHeading___cos_surge_article_library_6"/><text:bookmark-start text:name="cos_surge_article_library"/>COS Surge Article Library<text:bookmark-end text:name="__RefHeading___cos_surge_article_library_6"/><text:bookmark-end text:name="cos_surge_article_library"/></text:h>
      <text:p text:style-name="Text_20_body"><text:a xlink:type="simple" xlink:href="https://wikiprod.qacos.com/doku.php?id=documents:cosproject:surge" text:style-name="Internet_20_link" text:visited-style-name="Visited_20_Internet_20_Link">COS Surge Article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8:44</meta:creation-date>
    <dc:creator>Generated</dc:creator>
    <dc:date>2026-09-03T02::18:44</dc:date>
    <dc:language>en-US</dc:language>
    <meta:editing-cycles>1</meta:editing-cycles>
    <meta:editing-duration>PT0S</meta:editing-duration>
    <dc:title>groups:legislators:index</dc:title>
  </office:meta>
</office:document-meta>
</file>