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f50ba24d3fc6d5b48e5e7a40a7994b.png"/>
  <manifest:file-entry manifest:media-type="image/png" manifest:full-path="Pictures/4ad4933b425b40f3e09188ea302d1d85.png"/>
  <manifest:file-entry manifest:media-type="image/png" manifest:full-path="Pictures/644ab4c5cfeb351d00eadcfa1bb96532.png"/>
  <manifest:file-entry manifest:media-type="image/png" manifest:full-path="Pictures/80829b0f99723be869ef53d1fce9671e.png"/>
  <manifest:file-entry manifest:media-type="image/png" manifest:full-path="Pictures/9f091109e05eecf46499cc5735f7bca6.png"/>
  <manifest:file-entry manifest:media-type="image/png" manifest:full-path="Pictures/f10d593ca2793bbe802958b94dad423d.png"/>
  <manifest:file-entry manifest:media-type="image/jpeg" manifest:full-path="Pictures/5b1e9d009a2d215cd18a02b0d0445a8b.jpg"/>
  <manifest:file-entry manifest:media-type="image/png" manifest:full-path="Pictures/b699aaae3fbc7f3f172a8a0c3e44373d.png"/>
  <manifest:file-entry manifest:media-type="image/png" manifest:full-path="Pictures/7c704eabd2251a03e951303524e6fe37.png"/>
  <manifest:file-entry manifest:media-type="image/png" manifest:full-path="Pictures/d15ab3e381efed73a42a648ca2770596.png"/>
  <manifest:file-entry manifest:media-type="image/png" manifest:full-path="Pictures/fda0fb9f6af468c303dfbea2142599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#help:tips" text:style-name="Local_20_link" text:visited-style-name="Visited_20_Local_20_Link">Array</text:a><text:line-break/></text:p>
      <text:h text:style-name="Heading_20_1" text:outline-level="1"><text:bookmark text:name="help:tips"/><text:bookmark-start text:name="__RefHeading___wiki_help_and_tips_1"/><text:bookmark-start text:name="wiki_help_and_tips"/>Wiki Help and Tips<text:bookmark-end text:name="__RefHeading___wiki_help_and_tips_1"/><text:bookmark-end text:name="wiki_help_and_tips"/></text:h>
      <text:p text:style-name="Text_20_body">This Wiki has a lot of useful information. Here are some tips on finding what you are looking for and ways to relay that to others.</text:p>
      <text:p text:style-name="Horizontal_20_Line"/>
      <text:h text:style-name="Heading_20_2" text:outline-level="2"><text:bookmark-start text:name="__RefHeading___use_the_table_of_contents_to_navigate_2"/><text:bookmark-start text:name="use_the_table_of_contents_to_navigate"/>Use the table of contents to navigate.<text:bookmark-end text:name="__RefHeading___use_the_table_of_contents_to_navigate_2"/><text:bookmark-end text:name="use_the_table_of_contents_to_navigate"/></text:h>
      <text:p text:style-name="Text_20_body">Located on the upper right side of most pages.</text:p>
      <text:p text:style-name="Horizontal_20_Line"/>
      <text:p text:style-name="Horizontal_20_Line"/>
      <text:h text:style-name="Heading_20_2" text:outline-level="2"><text:bookmark-start text:name="__RefHeading___use_the_search_box_to_find_a_word_or_phrase_3"/><text:bookmark-start text:name="use_the_search_box_to_find_a_word_or_phrase"/>Use the search box to find a word or phrase:<text:bookmark-end text:name="__RefHeading___use_the_search_box_to_find_a_word_or_phrase_3"/><text:bookmark-end text:name="use_the_search_box_to_find_a_word_or_phrase"/></text:h>
      <text:list text:style-name="List_20_1" text:continue-numbering="false">
        <text:list-item>
          <text:p text:style-name="LastListParagraph_List_20_1_Content_First"> Search for the words, <text:span text:style-name="Strong_20_Emphasis">convention of states</text:span>, by typing them into the search box.<text:line-break/></text:p>
        </text:list-item>
      </text:list>
      <text:p text:style-name="Text_20_body"><draw:frame draw:style-name="media" draw:name="0" text:anchor-type="as-char" draw:z-index="0" svg:width="7.9375cm" style:rel-width="100%" svg:height="1.8039772727273cm" style:rel-height="scale"><draw:image xlink:href="Pictures/35f50ba24d3fc6d5b48e5e7a40a7994b.png" xlink:type="simple" xlink:show="embed" xlink:actuate="onLoad"/></draw:frame><text:line-break/>
That will find those words in the documents containing them.<text:line-break/></text:p>
      <text:p text:style-name="Text_20_body"><draw:frame draw:style-name="PluginODTAutoStyle_Frame_1_text_frame" draw:name="Frame1" text:anchor-type="paragraph" svg:width="498.6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" draw:name="1" text:anchor-type="as-char" draw:z-index="1" svg:width="21.166666666667cm" style:rel-width="100%" svg:height="2.5191098209966cm" style:rel-height="scale"><draw:image xlink:href="Pictures/4ad4933b425b40f3e09188ea302d1d85.png" xlink:type="simple" xlink:show="embed" xlink:actuate="onLoad"/></draw:frame></text:p></table:table-cell></table:table-row></table:table></draw:text-box></draw:frame></text:p>
      <text:p text:style-name="Text_20_body">The words found and highlighted may not be adjacent, and each word can be located anywhere in the document.</text:p>
      <text:p text:style-name="Horizontal_20_Line"/>
      <text:p text:style-name="Horizontal_20_Line"/>
      <text:list text:style-name="List_20_1" text:continue-numbering="false">
        <text:list-item>
          <text:p text:style-name="LastListParagraph_List_20_1_Content_First"> You may want instead to search for the exact phrase <text:span text:style-name="Strong_20_Emphasis">“convention of states”</text:span> by using quotes around the text. </text:p>
        </text:list-item>
      </text:list>
      <text:p text:style-name="Text_20_body"><draw:frame draw:style-name="media" draw:name="2" text:anchor-type="as-char" draw:z-index="2" svg:width="7.9375cm" style:rel-width="100%" svg:height="1.7008928571429cm" style:rel-height="scale"><draw:image xlink:href="Pictures/644ab4c5cfeb351d00eadcfa1bb96532.png" xlink:type="simple" xlink:show="embed" xlink:actuate="onLoad"/></draw:frame><text:line-break/></text:p>
      <text:p text:style-name="Text_20_body">The results from that search are shown here. The result is that the phrases were found, and the words are adjacent.</text:p>
      <text:p text:style-name="Text_20_body"><draw:frame draw:style-name="PluginODTAutoStyle_Frame_5_text_frame" draw:name="Frame2" text:anchor-type="paragraph" svg:width="498.6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3" text:anchor-type="as-char" draw:z-index="3" svg:width="36.803541666667cm" style:rel-width="100%" svg:height="4.5772916666667cm" style:rel-height="scale"><draw:image xlink:href="Pictures/80829b0f99723be869ef53d1fce9671e.png" xlink:type="simple" xlink:show="embed" xlink:actuate="onLoad"/></draw:frame></text:p></table:table-cell></table:table-row></table:table></draw:text-box></draw:frame></text:p>
      <text:p text:style-name="Text_20_body">Click on one of the documents found, and it opens. The search phrase is highlighted.</text:p>
      <text:p text:style-name="Text_20_body"><draw:frame draw:style-name="PluginODTAutoStyle_Frame_9_text_frame" draw:name="Frame3" text:anchor-type="paragraph" svg:width="498.6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" draw:name="4" text:anchor-type="as-char" draw:z-index="4" svg:width="37.121041666667cm" style:rel-width="100%" svg:height="6.0854166666667cm" style:rel-height="scale"><draw:image xlink:href="Pictures/9f091109e05eecf46499cc5735f7bca6.png" xlink:type="simple" xlink:show="embed" xlink:actuate="onLoad"/></draw:frame></text:p></table:table-cell></table:table-row></table:table></draw:text-box></draw:frame></text:p>
      <text:p text:style-name="Text_20_body">If the document is large it may help to search for the word(s) using the browsers search feature.</text:p>
      <text:h text:style-name="Heading_20_3" text:outline-level="3"><text:bookmark-start text:name="__RefHeading___tip_saving_a_link_to_the_search_4"/><text:bookmark-start text:name="tip_saving_a_link_to_the_search"/>TIP Saving a link to the search:<text:bookmark-end text:name="__RefHeading___tip_saving_a_link_to_the_search_4"/><text:bookmark-end text:name="tip_saving_a_link_to_the_search"/></text:h>
      <text:p text:style-name="Text_20_body"><draw:frame draw:style-name="PluginODTAutoStyle_Frame_13_text_frame" draw:name="Frame4" text:anchor-type="paragraph" svg:width="299.166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Highlight the text in the URL box, and press CTRL-C or right click, copy. Then go to email, Twitter, Facebook, etc. and paste the link.</text:p></table:table-cell></table:table-row></table:table></draw:text-box></draw:frame></text:p>
      <text:p text:style-name="Text_20_body"><draw:frame draw:style-name="PluginODTAutoStyle_Frame_17_text_frame" draw:name="Frame5" text:anchor-type="paragraph" svg:width="299.166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" draw:name="5" text:anchor-type="as-char" draw:z-index="5" svg:width="21.933958333333cm" style:rel-width="100%" svg:height="22.70125cm" style:rel-height="scale"><draw:image xlink:href="Pictures/f10d593ca2793bbe802958b94dad423d.png" xlink:type="simple" xlink:show="embed" xlink:actuate="onLoad"/></draw:frame></text:p></table:table-cell></table:table-row></table:table></draw:text-box></draw:frame></text:p>
      <text:p text:style-name="Horizontal_20_Line"/>
      <text:p text:style-name="Horizontal_20_Line"/>
      <text:h text:style-name="Heading_20_2" text:outline-level="2"><text:bookmark-start text:name="__RefHeading___using_tags_5"/><text:bookmark-start text:name="using_tags"/>Using tags:<text:bookmark-end text:name="__RefHeading___using_tags_5"/><text:bookmark-end text:name="using_tags"/></text:h>
      <text:p text:style-name="Text_20_body"><draw:frame draw:style-name="media" draw:name="6" text:anchor-type="as-char" draw:z-index="6" svg:width="2.6458333333333cm" style:rel-width="100%" svg:height="1.4816666666667cm" style:rel-height="scale"><draw:image xlink:href="Pictures/5b1e9d009a2d215cd18a02b0d0445a8b.jpg" xlink:type="simple" xlink:show="embed" xlink:actuate="onLoad"/></draw:frame> Click on the Tags icon or link on the Wiki main page. Then choose a tag to explore, like <text:span text:style-name="Strong_20_Emphasis">nullification</text:span>.</text:p>
      <text:p text:style-name="Text_20_body"><draw:frame draw:style-name="PluginODTAutoStyle_Frame_21_text_frame" draw:name="Frame6" text:anchor-type="paragraph" svg:width="199.44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" draw:name="7" text:anchor-type="as-char" draw:z-index="7" svg:width="12.091458333333cm" svg:height="12.356041666667cm"><draw:image xlink:href="Pictures/b699aaae3fbc7f3f172a8a0c3e44373d.png" xlink:type="simple" xlink:show="embed" xlink:actuate="onLoad"/></draw:frame></text:p></table:table-cell></table:table-row></table:table></draw:text-box></draw:frame></text:p>
      <text:p text:style-name="Text_20_body">Click on <text:span text:style-name="Strong_20_Emphasis">nullification</text:span> and documents tagged with it are listed.</text:p>
      <text:p text:style-name="Text_20_body"><draw:frame draw:style-name="PluginODTAutoStyle_Frame_25_text_frame" draw:name="Frame7" text:anchor-type="paragraph" svg:width="249.305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" draw:name="8" text:anchor-type="as-char" draw:z-index="8" svg:width="16.66875cm" svg:height="10.345208333333cm"><draw:image xlink:href="Pictures/7c704eabd2251a03e951303524e6fe37.png" xlink:type="simple" xlink:show="embed" xlink:actuate="onLoad"/></draw:frame></text:p></table:table-cell></table:table-row></table:table></draw:text-box></draw:frame></text:p>
      <text:p text:style-name="Text_20_body"><draw:frame draw:style-name="PluginODTAutoStyle_Frame_29_text_frame" draw:name="Frame8" text:anchor-type="paragraph" svg:width="299.166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Tip: you can save this tag's search by copying the text in the URL box.</text:p></table:table-cell></table:table-row></table:table></draw:text-box></draw:frame></text:p>
      <text:p text:style-name="Text_20_body">Click on 'nullification-answered' to load that document.</text:p>
      <text:p text:style-name="Text_20_body"><draw:frame draw:style-name="PluginODTAutoStyle_Frame_33_text_frame" draw:name="Frame9" text:anchor-type="paragraph" svg:width="498.61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" draw:name="9" text:anchor-type="as-char" draw:z-index="9" svg:width="39.105416666667cm" style:rel-width="100%" svg:height="10.900833333333cm" style:rel-height="scale"><draw:image xlink:href="Pictures/d15ab3e381efed73a42a648ca2770596.png" xlink:type="simple" xlink:show="embed" xlink:actuate="onLoad"/></draw:frame></text:p></table:table-cell></table:table-row></table:table></draw:text-box></draw:frame></text:p>
      <text:p text:style-name="Text_20_body"><draw:frame draw:style-name="PluginODTAutoStyle_Frame_37_text_frame" draw:name="Frame10" text:anchor-type="paragraph" svg:width="299.166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Tip: You can save this document's link by copying the text in the URL box.</text:p></table:table-cell></table:table-row></table:table></draw:text-box></draw:frame></text:p>
      <text:p text:style-name="Horizontal_20_Line"/>
      <text:p text:style-name="Horizontal_20_Line"/>
      <text:h text:style-name="Heading_20_2" text:outline-level="2"><text:bookmark-start text:name="__RefHeading___can_i_point_to_a_part_of_a_document_by_a_link_6"/><text:bookmark-start text:name="can_i_point_to_a_part_of_a_document_by_a_link"/>Can I point to a part of a document by a link?<text:bookmark-end text:name="__RefHeading___can_i_point_to_a_part_of_a_document_by_a_link_6"/><text:bookmark-end text:name="can_i_point_to_a_part_of_a_document_by_a_link"/></text:h>
      <text:p text:style-name="Text_20_body">Yes, you can point to the beginning of a section, which begins with a table of contents entry.</text:p>
      <text:list text:style-name="List_20_1" text:continue-numbering="false">
        <text:list-item>
          <text:p text:style-name="LastListParagraph_List_20_1_Content_First"> For example, in the “Is “Nullification” the Answer?” document, either <text:span text:style-name="Emphasis"><text:span text:style-name="Strong_20_Emphasis">right click, copy</text:span></text:span> the <text:span text:style-name="Strong_20_Emphasis"> </text:span><text:span text:style-name="underline">Table of contents entry</text:span> <text:span text:style-name="Strong_20_Emphasis">What is the Proper Remedy for Unchecked Abuses of Power?</text:span></text:p>
        </text:list-item>
      </text:list>
      <text:list text:style-name="List_20_1" text:continue-numbering="false">
        <text:list-item>
          <text:p text:style-name="LastListParagraph_List_20_1_Content_First"> Or click the <text:span text:style-name="underline">Table of Contents entry</text:span> to go to <text:span text:style-name="Strong_20_Emphasis">What is the Proper Remedy for Unchecked Abuses of Power</text:span>, then copy the text in the URL box. Then go to email, Twitter, Facebook, etc. and paste the link.</text:p>
        </text:list-item>
      </text:list>
      <text:p text:style-name="Horizontal_20_Line"/>
      <text:p text:style-name="Horizontal_20_Line"/>
      <text:h text:style-name="Heading_20_2" text:outline-level="2"><text:bookmark-start text:name="__RefHeading___open_a_tag_search_item_or_table_of_contents_item_in_a_new_tab_window_7"/><text:bookmark-start text:name="open_a_tag_search_item_or_table_of_contents_item_in_a_new_tab_window"/>Open a tag, search item, or table of contents item in a new tab/window.<text:bookmark-end text:name="__RefHeading___open_a_tag_search_item_or_table_of_contents_item_in_a_new_tab_window_7"/><text:bookmark-end text:name="open_a_tag_search_item_or_table_of_contents_item_in_a_new_tab_window"/></text:h>
      <text:p text:style-name="Text_20_body">Depending on how your browser is configured, this may open either a tab or window. Hold CTRL down (Windows) and left click on the <text:span text:style-name="Strong_20_Emphasis">linked item</text:span>. Or right click on the <text:span text:style-name="Strong_20_Emphasis">linked item</text:span>, Open in new tab or Window.</text:p>
      <text:p text:style-name="Horizontal_20_Line"/>
      <text:p text:style-name="Horizontal_20_Line"/>
      <text:h text:style-name="Heading_20_2" text:outline-level="2"><text:bookmark-start text:name="__RefHeading___sitemap_8"/><text:bookmark-start text:name="sitemap"/>Sitemap<text:bookmark-end text:name="__RefHeading___sitemap_8"/><text:bookmark-end text:name="sitemap"/></text:h>
      <text:p text:style-name="Text_20_body">Use the sitemap to locate a Namespace or document</text:p>
      <text:p text:style-name="Text_20_body">Links to the sitemap are found on the top right of each page and at the bottom of the main page.</text:p>
      <text:p text:style-name="Horizontal_20_Line"/>
      <text:p text:style-name="Horizontal_20_Line"/>
      <text:h text:style-name="Heading_20_2" text:outline-level="2"><text:bookmark-start text:name="__RefHeading___breadcrumbs_9"/><text:bookmark-start text:name="breadcrumbs"/>Breadcrumbs<text:bookmark-end text:name="__RefHeading___breadcrumbs_9"/><text:bookmark-end text:name="breadcrumbs"/></text:h>
      <text:p text:style-name="Text_20_body"><draw:frame draw:style-name="PluginODTAutoStyle_Frame_41_text_frame" draw:name="Frame11" text:anchor-type="paragraph" svg:width="299.166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" draw:name="10" text:anchor-type="as-char" draw:z-index="10" svg:width="18.309166666667cm" style:rel-width="100%" svg:height="5.1064583333333cm" style:rel-height="scale"><draw:image xlink:href="Pictures/fda0fb9f6af468c303dfbea214259920.png" xlink:type="simple" xlink:show="embed" xlink:actuate="onLoad"/></draw:frame></text:p></table:table-cell></table:table-row></table:table></draw:text-box></draw:frame></text:p>
      <text:p text:style-name="Text_20_body">Use the breadcrumb link to navigate back towards the main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9.16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16:10</meta:creation-date>
    <dc:creator>Generated</dc:creator>
    <dc:date>2026-09-03T04::16:10</dc:date>
    <dc:language>en-US</dc:language>
    <meta:editing-cycles>1</meta:editing-cycles>
    <meta:editing-duration>PT0S</meta:editing-duration>
    <dc:title>help:tips</dc:title>
  </office:meta>
</office:document-meta>
</file>