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3377370a762b724bde728c834854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:tips:wiki_video:navigation"/><text:bookmark-start text:name="__RefHeading___cos_wikinavigation_1"/><text:bookmark-start text:name="cos_wikinavigation"/>COS Wiki: Navigation<text:bookmark-end text:name="__RefHeading___cos_wikinavigation_1"/><text:bookmark-end text:name="cos_wikinavigation"/></text:h>
      <text:p text:style-name="Text_20_body"><text:span text:style-name="Strong_20_Emphasis">How to find information. How the Wiki is organized</text:span> <text:line-break/>
<draw:a xlink:type="simple" xlink:href="https://rumble.com/v53ep6s-cos-wiki-navigation.htm"><draw:frame draw:style-name="media" draw:name="0" text:anchor-type="as-char" draw:z-index="0" svg:width="10.583333333333cm" svg:height="5.8994555672638cm"><draw:image xlink:href="Pictures/823377370a762b724bde728c83485425.png" xlink:type="simple" xlink:show="embed" xlink:actuate="onLoad"/></draw:frame></draw:a> <text:line-break/>
<text:a xlink:type="simple" xlink:href="https://rumble.com/v53ep6s-cos-wiki-navigation.htm" text:style-name="Internet_20_link" text:visited-style-name="Visited_20_Internet_20_Link">Wiki Navig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5::32:03</meta:creation-date>
    <dc:creator>Generated</dc:creator>
    <dc:date>2026-09-03T05::32:03</dc:date>
    <dc:language>en-US</dc:language>
    <meta:editing-cycles>1</meta:editing-cycles>
    <meta:editing-duration>PT0S</meta:editing-duration>
    <dc:title>help:tips:wiki_video:navigation</dc:title>
  </office:meta>
</office:document-meta>
</file>