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wyoming:index"/><text:bookmark-start text:name="__RefHeading___wyoming_state_information_1"/><text:bookmark-start text:name="wyoming_state_information"/>Wyoming State Information<text:bookmark-end text:name="__RefHeading___wyoming_state_information_1"/><text:bookmark-end text:name="wyoming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law.justia.com/constitution/wyoming/" text:style-name="Internet_20_link" text:visited-style-name="Visited_20_Internet_20_Link">CONSTITUTION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www.wyoleg.gov/docs/HouseDistrictMap.pdf" text:style-name="Internet_20_link" text:visited-style-name="Visited_20_Internet_20_Link">HOUSE DISTRICTS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5:48</meta:creation-date>
    <dc:creator>Generated</dc:creator>
    <dc:date>2026-09-03T03::45:48</dc:date>
    <dc:language>en-US</dc:language>
    <meta:editing-cycles>1</meta:editing-cycles>
    <meta:editing-duration>PT0S</meta:editing-duration>
    <dc:title>historicaldocuments:states:wyoming:index</dc:title>
  </office:meta>
</office:document-meta>
</file>