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1cde20218792517b9172bc7738d213.png"/>
  <manifest:file-entry manifest:media-type="image/png" manifest:full-path="Pictures/e9fa5b9bf9b0437017e58ca629274686.png"/>
  <manifest:file-entry manifest:media-type="image/jpeg" manifest:full-path="Pictures/8c8c0edcf90298103d7abe5d9dc86c45.jpg"/>
  <manifest:file-entry manifest:media-type="image/png" manifest:full-path="Pictures/bbc8bcb56827321dbaa47b010747bb35.png"/>
  <manifest:file-entry manifest:media-type="image/jpeg" manifest:full-path="Pictures/3f31347f89b50022826627698ba899ec.jpg"/>
  <manifest:file-entry manifest:media-type="image/png" manifest:full-path="Pictures/be948612bbd7d8d84db8adb2ef9dd2d5.png"/>
  <manifest:file-entry manifest:media-type="image/jpeg" manifest:full-path="Pictures/c73002d8f0d4d74b5835ad227ed7fff9.jpg"/>
  <manifest:file-entry manifest:media-type="image/jpeg" manifest:full-path="Pictures/022868d84473b7ae20fe8c65cffc88ff.jpg"/>
  <manifest:file-entry manifest:media-type="image/jpeg" manifest:full-path="Pictures/0a288f4da140571771d707de370c66c6.jpg"/>
  <manifest:file-entry manifest:media-type="image/png" manifest:full-path="Pictures/76c69483aaae81b906c8f7a7d41b6ed7.png"/>
  <manifest:file-entry manifest:media-type="image/jpeg" manifest:full-path="Pictures/2dccf8bc1647e4ae7fac6303c43805dd.jpg"/>
  <manifest:file-entry manifest:media-type="image/jpeg" manifest:full-path="Pictures/44ff57e07bd8e2979589be854443075c.jpg"/>
  <manifest:file-entry manifest:media-type="image/jpeg" manifest:full-path="Pictures/331f2445563b50f6726f5f64dfe02513.jpg"/>
  <manifest:file-entry manifest:media-type="image/jpeg" manifest:full-path="Pictures/750fd52bb21fb8b4a749a60c109f963a.jpg"/>
  <manifest:file-entry manifest:media-type="image/jpeg" manifest:full-path="Pictures/a1029b8a339d20ff35a9766639ec4740.jpeg"/>
  <manifest:file-entry manifest:media-type="image/jpeg" manifest:full-path="Pictures/dfc85fd55bddb7ebeb952a9af56e0e87.jpg"/>
  <manifest:file-entry manifest:media-type="image/jpeg" manifest:full-path="Pictures/68bc2d23d8d913d96f513902c1e12cd6.jpg"/>
  <manifest:file-entry manifest:media-type="image/png" manifest:full-path="Pictures/fcf6bbb1724981d1795806815683abe6.png"/>
  <manifest:file-entry manifest:media-type="image/jpeg" manifest:full-path="Pictures/102dfd4dcfbfb4cbf6463c092d583c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3.6239pt" style:rel-width="99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49.027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index"/> Welcome to COSDoc <text:line-break/>
<text:a xlink:type="simple" xlink:href="https://wikiprod.qacos.com/doku.php?id=cosdoc:index" text:style-name="Internet_20_link" text:visited-style-name="Visited_20_Internet_20_Link">COSDoc (click here)</text:a></text:p></table:table-cell></table:table-row></table:table></draw:text-box></draw:frame></text:p>
      <text:h text:style-name="Heading_20_1" text:outline-level="1"><text:bookmark-start text:name="__RefHeading___convention_of_states_project_wiki_1"/><text:bookmark-start text:name="convention_of_states_project_wiki"/>Convention of States Project Wiki<text:bookmark-end text:name="__RefHeading___convention_of_states_project_wiki_1"/><text:bookmark-end text:name="convention_of_states_project_wiki"/></text:h>
      <text:p text:style-name="Text_20_body">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</text:span> <text:line-break/></text:p>
      <text:p text:style-name="Text_20_body"><text:span text:style-name="Plugin_Wrap_Span_Emphasised">This Test Wiki Address: <text:a xlink:type="simple" xlink:href="https://wikiprod.qacos.com" text:style-name="Internet_20_link" text:visited-style-name="Visited_20_Internet_20_Link">https://wikiprod.qacos.com</text:a></text:span> <text:line-break/></text:p>
      <text:p text:style-name="Text_20_body"><draw:frame draw:style-name="PluginODTAutoStyle_Frame_5_text_frame" draw:name="Frame2" text:anchor-type="paragraph" svg:width="299.166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(<text:a xlink:type="simple" xlink:href="https://wikiprod.qacos.com/doku.php?id=menu" text:style-name="Internet_20_link" text:visited-style-name="Visited_20_Internet_20_Link">Compressed Wiki Menu</text:a> for <text:span text:style-name="Strong_20_Emphasis">Mobile Devices</text:span>)</text:p></table:table-cell></table:table-row></table:table></draw:text-box></draw:frame></text:p>
      <text:h text:style-name="Heading_20_2" text:outline-level="2"><text:bookmark-start text:name="__RefHeading___new_on_the_wiki_2"/><text:bookmark-start text:name="new_on_the_wiki"/>New on the Wiki:<text:bookmark-end text:name="__RefHeading___new_on_the_wiki_2"/><text:bookmark-end text:name="new_on_the_wiki"/></text:h>
      <text:p text:style-name="Text_20_body"><draw:frame draw:style-name="PluginODTAutoStyle_Frame_9_text_frame" draw:name="Frame3" text:anchor-type="paragraph" svg:width="493.623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a xlink:type="simple" xlink:href="https://wikiprod.qacos.com/doku.php?id=documents:cosproject:single-subject_convention" text:style-name="Internet_20_link" text:visited-style-name="Visited_20_Internet_20_Link">A Single-Subject Convention</text:a></text:p><text:p text:style-name="Text_20_body">State specific information
<text:a xlink:type="simple" xlink:href="https://wikiprod.qacos.com/doku.php?id=historicaldocuments:states:index" text:style-name="Internet_20_link" text:visited-style-name="Visited_20_Internet_20_Link">Constitution, State House Legislative map, etc.</text:a></text:p><text:p text:style-name="Text_20_body"><text:a xlink:type="simple" xlink:href="https://wikiprod.qacos.com/doku.php?id=ebook:ebooks" text:style-name="Internet_20_link" text:visited-style-name="Visited_20_Internet_20_Link">eBook Collection</text:a>!!! Some longer documents are being converted to eBooks. <text:line-break/>
Also located on the Main menu under Documents.</text:p><text:p text:style-name="Text_20_body"><text:a xlink:type="simple" xlink:href="https://wikiprod.qacos.com/doku.php?id=help:tips:wiki_video" text:style-name="Internet_20_link" text:visited-style-name="Visited_20_Internet_20_Link">COS Wiki Video</text:a> Howto make the best use of the Wiki.</text:p><text:p text:style-name="Text_20_body"><text:span text:style-name="Strong_20_Emphasis">Miscellaneous</text:span></text:p><text:list text:style-name="List_20_1" text:continue-numbering="false"><text:list-item><text:p text:style-name="LastListParagraph_List_20_1_Content_First"> <text:a xlink:type="simple" xlink:href="https://wikiprod.qacos.com/doku.php?id=documents:external:interposition" text:style-name="Internet_20_link" text:visited-style-name="Visited_20_Internet_20_Link">Interposition, Robert Natelson</text:a>, The States’ Duty to Defend Against Federal Excess: James Madison and the Methods of “Interposition”</text:p></text:list-item></text:list><text:list text:style-name="List_20_1" text:continue-numbering="false"><text:list-item><text:p text:style-name="LastListParagraph_List_20_1_Content_First"> <text:a xlink:type="simple" xlink:href="https://wikiprod.qacos.com/doku.php?id=documents:external:faithfuldelegate" text:style-name="Internet_20_link" text:visited-style-name="Visited_20_Internet_20_Link">Faithful Delegate Laws</text:a></text:p></text:list-item></text:list><text:list text:style-name="List_20_1" text:continue-numbering="false"><text:list-item><text:p text:style-name="LastListParagraph_List_20_1_Content_First"> <text:a xlink:type="simple" xlink:href="https://wikiprod.qacos.com/doku.php?id=documents:cosproject:citizens_pocket_guide_v2" text:style-name="Internet_20_link" text:visited-style-name="Visited_20_Internet_20_Link">CITIZEN’S POCKET GUIDE v2</text:a> 2019 ed.</text:p></text:list-item></text:list><text:p text:style-name="Text_20_body"><text:span text:style-name="Strong_20_Emphasis">Post-Revolutionary Era</text:span></text:p><text:list text:style-name="List_20_1" text:continue-numbering="false"><text:list-item><text:p text:style-name="LastListParagraph_List_20_1_Content_First"> <text:a xlink:type="simple" xlink:href="https://wikiprod.qacos.com/doku.php?id=historicaldocuments:letters:index" text:style-name="Internet_20_link" text:visited-style-name="Visited_20_Internet_20_Link">Letters of the Founders</text:a> These letters mostly cover James Madison's thoughts on nullification</text:p></text:list-item></text:list><text:list text:style-name="List_20_1" text:continue-numbering="false"><text:list-item><text:p text:style-name="LastListParagraph_List_20_1_Content_First"> <text:a xlink:type="simple" xlink:href="https://wikiprod.qacos.com/doku.php?id=historicaldocuments:founding:formation" text:style-name="Internet_20_link" text:visited-style-name="Visited_20_Internet_20_Link">1786 Annapolis Convention Proceedings and Delegate Credentials for Philadelphia</text:a> The call for the Philadelphia Convention and Credentials, Commissions for the Delegates.</text:p></text:list-item></text:list><text:list text:style-name="List_20_1" text:continue-numbering="false"><text:list-item><text:p text:style-name="LastListParagraph_List_20_1_Content_First"> <text:a xlink:type="simple" xlink:href="https://wikiprod.qacos.com/doku.php?id=historicaldocuments:notes-on-nullification-madison" text:style-name="Internet_20_link" text:visited-style-name="Visited_20_Internet_20_Link">Notes on Nullification</text:a> - James Madison</text:p></text:list-item></text:list><text:list text:style-name="List_20_1" text:continue-numbering="false"><text:list-item><text:p text:style-name="LastListParagraph_List_20_1_Content_First"> <text:a xlink:type="simple" xlink:href="https://wikiprod.qacos.com/doku.php?id=documents:external:our-american-government-2003" text:style-name="Internet_20_link" text:visited-style-name="Visited_20_Internet_20_Link">Our American Government - 2003 edition</text:a> <text:line-break/>This 132 page publication from the U.S. House continues to be a popular introductory guide for American citizens and those of other countries who seek a greater understanding of our heritage of democracy. The question-and-answer-format covers a broad range of topics dealing with the legislative, executive, and judicial branches of our Government as well as the electoral process and the role of political parties. </text:p></text:list-item></text:list><text:list text:style-name="List_20_1" text:continue-numbering="false"><text:list-item><text:p text:style-name="LastListParagraph_List_20_1_Content_First"> <text:a xlink:type="simple" xlink:href="https://wikiprod.qacos.com/doku.php?id=historicaldocuments:catechism-constitution" text:style-name="Internet_20_link" text:visited-style-name="Visited_20_Internet_20_Link">Elementary Catechism on the Constitution of the United States (1828)</text:a></text:p></text:list-item></text:list><text:p text:style-name="Text_20_body"><text:span text:style-name="Strong_20_Emphasis">Pre-Revolutionary Era</text:span></text:p><text:list text:style-name="List_20_1" text:continue-numbering="false"><text:list-item><text:p text:style-name="LastListParagraph_List_20_1_Content_First"> <text:a xlink:type="simple" xlink:href="https://wikiprod.qacos.com/doku.php?id=historicaldocuments:magna-carta" text:style-name="Internet_20_link" text:visited-style-name="Visited_20_Internet_20_Link">The Magna Carta</text:a></text:p></text:list-item></text:list><text:list text:style-name="List_20_1" text:continue-numbering="false"><text:list-item><text:p text:style-name="LastListParagraph_List_20_1_Content_First"> <text:a xlink:type="simple" xlink:href="https://wikiprod.qacos.com/doku.php?id=historicaldocuments:english-bill-of-rights" text:style-name="Internet_20_link" text:visited-style-name="Visited_20_Internet_20_Link">English Bill of Rights - 1689</text:a></text:p></text:list-item></text:list><text:list text:style-name="List_20_1" text:continue-numbering="false"><text:list-item><text:p text:style-name="LastListParagraph_List_20_1_Content_First"> <text:a xlink:type="simple" xlink:href="https://wikiprod.qacos.com/doku.php?id=historicaldocuments:charter-of-liberties" text:style-name="Internet_20_link" text:visited-style-name="Visited_20_Internet_20_Link">The Charter of Liberties</text:a> of Henry I of England - 1100 AD </text:p></text:list-item></text:list><text:p text:style-name="Text_20_body"><text:span text:style-name="Strong_20_Emphasis">Popular on the Wiki</text:span> <text:line-break/></text:p><text:list text:style-name="List_20_1" text:continue-numbering="false"><text:list-item><text:p text:style-name="LastListParagraph_List_20_1_Content_First"> <text:a xlink:type="simple" xlink:href="https://wikiprod.qacos.com/doku.php?id=clips:clips" text:style-name="Internet_20_link" text:visited-style-name="Visited_20_Internet_20_Link">Convenient Clips of Wiki Documents</text:a> Also located on the Main menu under Documents.</text:p></text:list-item></text:list><text:list text:style-name="List_20_1" text:continue-numbering="false"><text:list-item><text:p text:style-name="LastListParagraph_List_20_1_Content_First"> <text:a xlink:type="simple" xlink:href="https://wikiprod.qacos.com/doku.php?id=documents:cosproject:jeffstatement" text:style-name="Internet_20_link" text:visited-style-name="Visited_20_Internet_20_Link">COS Jefferson Statement</text:a> <text:line-break/></text:p></text:list-item></text:list><text:list text:style-name="List_20_1" text:continue-numbering="false"><text:list-item><text:p text:style-name="LastListParagraph_List_20_1_Content_First"> <text:a xlink:type="simple" xlink:href="https://wikiprod.qacos.com/doku.php?id=documents:external:constitution_not_product_of_runaway_convention" text:style-name="Internet_20_link" text:visited-style-name="Visited_20_Internet_20_Link">DEFYING CONVENTIONAL WISDOM: THE CONSTITUTION WAS NOT THE PRODUCT OF A RUNAWAY CONVENTION</text:a> <text:line-break/><text:span text:style-name="Emphasis"> by Michael Farris JD.</text:span> <text:line-break/></text:p></text:list-item></text:list><text:list text:style-name="List_20_1" text:continue-numbering="false"><text:list-item><text:p text:style-name="LastListParagraph_List_20_1_Content_First"> <text:a xlink:type="simple" xlink:href="https://wikiprod.qacos.com/doku.php?id=documents:external:restoring_rule_of_law" text:style-name="Internet_20_link" text:visited-style-name="Visited_20_Internet_20_Link">Restoring the Rule of Law - With States Leading the Way</text:a> - by Governor Greg Abbott <text:line-break/></text:p></text:list-item></text:list><text:list text:style-name="List_20_1" text:continue-numbering="false"><text:list-item><text:p text:style-name="LastListParagraph_List_20_1_Content_First"> <text:a xlink:type="simple" xlink:href="https://wikiprod.qacos.com/doku.php?id=documents:external:secondamendment2" text:style-name="Internet_20_link" text:visited-style-name="Visited_20_Internet_20_Link">Whether the Second Amendment Secures an Individual Right</text:a></text:p></text:list-item></text:list></table:table-cell></table:table-row></table:table></draw:text-box></draw:frame></text:p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h text:style-name="Heading_20_2" text:outline-level="2"><text:bookmark-start text:name="__RefHeading___the_complete_article_v_resource_tool_3"/><text:bookmark-start text:name="the_complete_article_v_resource_tool"/>The complete Article V resource tool<text:bookmark-end text:name="__RefHeading___the_complete_article_v_resource_tool_3"/><text:bookmark-end text:name="the_complete_article_v_resource_tool"/></text:h>
      <text:p text:style-name="Text_20_body">Take your time to browse around the Convention of States Wiki. We hope to answer all your questions about Article V and assist the State Legislatures in their goal of reining in an out of control Federal government. </text:p>
      <text:p text:style-name="Text_20_body"><draw:a xlink:type="simple" xlink:href="https://conventionofstates.com/videos/convention-of-states-the-plan-to-restore-america"><draw:frame draw:style-name="media" draw:name="0" text:anchor-type="as-char" draw:z-index="0" svg:width="15.875cm" svg:height="10.011023294509cm"><draw:image xlink:href="Pictures/001cde20218792517b9172bc7738d213.png" xlink:type="simple" xlink:show="embed" xlink:actuate="onLoad"/></draw:frame></draw:a><text:line-break/>
Here is the <text:a xlink:type="simple" xlink:href="https://conventionofstates.com/videos/convention-of-states-the-plan-to-restore-america" text:style-name="Internet_20_link" text:visited-style-name="Visited_20_Internet_20_Link">Convention of States Plan</text:a> <text:line-break/></text:p>
      <text:p text:style-name="Text_20_body"><draw:a xlink:type="simple" xlink:href="https://wikiprod.qacos.com/doku.php?id=documents:cosproject:cosapplication"><draw:frame draw:style-name="media" draw:name="1" text:anchor-type="as-char" draw:z-index="1" svg:width="15.875cm" svg:height="1.62249498998cm"><draw:image xlink:href="Pictures/e9fa5b9bf9b0437017e58ca629274686.png" xlink:type="simple" xlink:show="embed" xlink:actuate="onLoad"/></draw:frame></draw:a><text:line-break/>
<draw:a xlink:type="simple" xlink:href="https://wikiprod.qacos.com/doku.php?id=documents:cosproject:cosapplication"><draw:frame draw:style-name="media" draw:name="2" text:anchor-type="as-char" draw:z-index="2" svg:width="15.875cm" svg:height="2.1833810888252cm"><draw:image xlink:href="Pictures/8c8c0edcf90298103d7abe5d9dc86c45.jpg" xlink:type="simple" xlink:show="embed" xlink:actuate="onLoad"/></draw:frame></draw:a> <text:line-break/>
Here is the <text:a xlink:type="simple" xlink:href="https://wikiprod.qacos.com/doku.php?id=documents:cosproject:cosapplication" text:style-name="Internet_20_link" text:visited-style-name="Visited_20_Internet_20_Link">Convention of States Project Application</text:a> for the Convention <text:line-break/>
<text:line-break/></text:p>
      <text:p text:style-name="Text_20_body">Please help us to promote the <text:a xlink:type="simple" xlink:href="http://wiki.conventionofstates.com/doku.php?id=documents:cosproject:cos_handbook#our_political_plan_to_call_a_convention_of_states" text:style-name="Internet_20_link" text:visited-style-name="Visited_20_Internet_20_Link">Plan</text:a>, and <text:a xlink:type="simple" xlink:href="https://conventionofstates.com/take_action/" text:style-name="Internet_20_link" text:visited-style-name="Visited_20_Internet_20_Link">Sign the COS Petition Today!</text:a> <text:a xlink:type="simple" xlink:href="https://conventionofstates.com/take_action/volunteer" text:style-name="Internet_20_link" text:visited-style-name="Visited_20_Internet_20_Link">And Volunteer!</text:a><text:line-break/>
<draw:a xlink:type="simple" xlink:href="https://conventionofstates.com/take_action/"><draw:frame draw:style-name="media" draw:name="3" text:anchor-type="as-char" draw:z-index="3" svg:width="10.583333333333cm" svg:height="2.3946684005202cm"><draw:image xlink:href="Pictures/bbc8bcb56827321dbaa47b010747bb35.png" xlink:type="simple" xlink:show="embed" xlink:actuate="onLoad"/></draw:frame></draw:a>
<draw:a xlink:type="simple" xlink:href="https://conventionofstates.com/take_action/volunteer"><draw:frame draw:style-name="media" draw:name="4" text:anchor-type="as-char" draw:z-index="4" svg:width="10.583333333333cm" svg:height="2.7358276643991cm"><draw:image xlink:href="Pictures/3f31347f89b50022826627698ba899ec.jpg" xlink:type="simple" xlink:show="embed" xlink:actuate="onLoad"/></draw:frame></draw:a></text:p>
      <text:p text:style-name="Horizontal_20_Line"/>
      <text:h text:style-name="Heading_20_2" text:outline-level="2"><text:bookmark-start text:name="__RefHeading___cos_classroom_4"/><text:bookmark-start text:name="cos_classroom"/>COS Classroom<text:bookmark-end text:name="__RefHeading___cos_classroom_4"/><text:bookmark-end text:name="cos_classroom"/></text:h>
      <text:p text:style-name="Text_20_body"><draw:a xlink:type="simple" xlink:href="https://wikiprod.qacos.com/doku.php?id=learn"><draw:frame draw:style-name="media" draw:name="5" text:anchor-type="as-char" draw:z-index="5" svg:width="3.96875cm" style:rel-width="100%" svg:height="3.0660539215686cm" style:rel-height="scale"><draw:image xlink:href="Pictures/be948612bbd7d8d84db8adb2ef9dd2d5.png" xlink:type="simple" xlink:show="embed" xlink:actuate="onLoad"/></draw:frame></draw:a><text:line-break/></text:p>
      <text:p text:style-name="Text_20_body"><text:a xlink:type="simple" xlink:href="https://wikiprod.qacos.com/doku.php?id=learn" text:style-name="Internet_20_link" text:visited-style-name="Visited_20_Internet_20_Link">Learn about Article V and Convention of States in graduated levels of study.</text:a></text:p>
      <text:p text:style-name="Horizontal_20_Line"/>
      <text:h text:style-name="Heading_20_2" text:outline-level="2"><text:bookmark-start text:name="__RefHeading___blog_5"/><text:bookmark-start text:name="blog"/>Blog<text:bookmark-end text:name="__RefHeading___blog_5"/><text:bookmark-end text:name="blog"/></text:h>
      <text:p text:style-name="Text_20_body"><draw:a xlink:type="simple" xlink:href="https://wikiprod.qacos.com/doku.php?id=blog:index"><draw:frame draw:style-name="media" draw:name="6" text:anchor-type="as-char" draw:z-index="6" svg:width="6.6145833333333cm" style:rel-width="100%" svg:height="4.9545527670528cm" style:rel-height="scale"><draw:image xlink:href="Pictures/c73002d8f0d4d74b5835ad227ed7fff9.jpg" xlink:type="simple" xlink:show="embed" xlink:actuate="onLoad"/></draw:frame></draw:a><text:line-break/>
<text:a xlink:type="simple" xlink:href="https://wikiprod.qacos.com/doku.php?id=blog:index" text:style-name="Internet_20_link" text:visited-style-name="Visited_20_Internet_20_Link">Convention of States Wiki Blog</text:a></text:p>
      <text:p text:style-name="Horizontal_20_Line"/>
      <text:h text:style-name="Heading_20_2" text:outline-level="2"><text:bookmark-start text:name="__RefHeading___documents_library_6"/><text:bookmark-start text:name="documents_library"/>Documents Library<text:bookmark-end text:name="__RefHeading___documents_library_6"/><text:bookmark-end text:name="documents_library"/></text:h>
      <text:p text:style-name="Text_20_body"><draw:a xlink:type="simple" xlink:href="https://wikiprod.qacos.com/doku.php?id=documents"><draw:frame draw:style-name="media" draw:name="7" text:anchor-type="as-char" draw:z-index="7" svg:width="7.9375cm" style:rel-width="100%" svg:height="5.286375cm" style:rel-height="scale"><draw:image xlink:href="Pictures/022868d84473b7ae20fe8c65cffc88ff.jpg" xlink:type="simple" xlink:show="embed" xlink:actuate="onLoad"/></draw:frame></draw:a></text:p>
      <text:h text:style-name="Heading_20_3" text:outline-level="3"><text:bookmark-start text:name="__RefHeading___clips_7"/><text:bookmark-start text:name="clips"/>Clips<text:bookmark-end text:name="__RefHeading___clips_7"/><text:bookmark-end text:name="clips"/></text:h>
      <text:p text:style-name="Text_20_body"><text:a xlink:type="simple" xlink:href="https://wikiprod.qacos.com/doku.php?id=clips:clips" text:style-name="Internet_20_link" text:visited-style-name="Visited_20_Internet_20_Link">Clips of Wiki Documents</text:a></text:p>
      <text:h text:style-name="Heading_20_3" text:outline-level="3"><text:bookmark-start text:name="__RefHeading___ebooks_8"/><text:bookmark-start text:name="ebooks"/>eBooks<text:bookmark-end text:name="__RefHeading___ebooks_8"/><text:bookmark-end text:name="ebooks"/></text:h>
      <text:p text:style-name="Text_20_body"><text:a xlink:type="simple" xlink:href="https://wikiprod.qacos.com/doku.php?id=ebook:ebooks" text:style-name="Internet_20_link" text:visited-style-name="Visited_20_Internet_20_Link">eBook Collection</text:a></text:p>
      <text:h text:style-name="Heading_20_3" text:outline-level="3"><text:bookmark-start text:name="__RefHeading___convention_of_states_9"/><text:bookmark-start text:name="convention_of_states"/>Convention of States<text:bookmark-end text:name="__RefHeading___convention_of_states_9"/><text:bookmark-end text:name="convention_of_states"/></text:h>
      <text:p text:style-name="Text_20_body"><text:span text:style-name="Strong_20_Emphasis">The following pages hold documents supporting the Convention of States Project.</text:span></text:p>
      <text:p text:style-name="Text_20_body"><draw:a xlink:type="simple" xlink:href="https://wikiprod.qacos.com/doku.php?id=documents:answers:index"><draw:frame draw:style-name="media" draw:name="8" text:anchor-type="as-char" draw:z-index="8" svg:width="3.96875cm" style:rel-width="100%" svg:height="2.8575cm" style:rel-height="scale"><draw:image xlink:href="Pictures/0a288f4da140571771d707de370c66c6.jpg" xlink:type="simple" xlink:show="embed" xlink:actuate="onLoad"/></draw:frame></draw:a> – <draw:a xlink:type="simple" xlink:href="https://wikiprod.qacos.com/doku.php?id=documents:cosproject:index"><draw:frame draw:style-name="media" draw:name="9" text:anchor-type="as-char" draw:z-index="9" svg:width="3.96875cm" style:rel-width="100%" svg:height="2.5267708333333cm" style:rel-height="scale"><draw:image xlink:href="Pictures/76c69483aaae81b906c8f7a7d41b6ed7.png" xlink:type="simple" xlink:show="embed" xlink:actuate="onLoad"/></draw:frame></draw:a> – <draw:a xlink:type="simple" xlink:href="https://wikiprod.qacos.com/doku.php?id=documents:printmaterial:index"><draw:frame draw:style-name="media" draw:name="10" text:anchor-type="as-char" draw:z-index="10" svg:width="2.6458333333333cm" style:rel-width="100%" svg:height="2.6458333333333cm" style:rel-height="scale"><draw:image xlink:href="Pictures/2dccf8bc1647e4ae7fac6303c43805dd.jpg" xlink:type="simple" xlink:show="embed" xlink:actuate="onLoad"/></draw:frame></draw:a> – <draw:a xlink:type="simple" xlink:href="https://wikiprod.qacos.com/doku.php?id=documents:external:index"><draw:frame draw:style-name="media" draw:name="11" text:anchor-type="as-char" draw:z-index="11" svg:width="3.96875cm" style:rel-width="100%" svg:height="2.7840485074627cm" style:rel-height="scale"><draw:image xlink:href="Pictures/44ff57e07bd8e2979589be854443075c.jpg" xlink:type="simple" xlink:show="embed" xlink:actuate="onLoad"/></draw:frame></draw:a> <text:line-break/>
<text:a xlink:type="simple" xlink:href="https://wikiprod.qacos.com/doku.php?id=documents:answers:index" text:style-name="Internet_20_link" text:visited-style-name="Visited_20_Internet_20_Link">Responses To Opposition</text:a><text:line-break/>
<text:a xlink:type="simple" xlink:href="https://wikiprod.qacos.com/doku.php?id=documents:cosproject:index" text:style-name="Internet_20_link" text:visited-style-name="Visited_20_Internet_20_Link">Convention of States Project documents</text:a><text:line-break/>
<text:a xlink:type="simple" xlink:href="https://wikiprod.qacos.com/doku.php?id=documents:printmaterial:index" text:style-name="Internet_20_link" text:visited-style-name="Visited_20_Internet_20_Link">Print Material</text:a><text:line-break/>
<text:a xlink:type="simple" xlink:href="https://wikiprod.qacos.com/doku.php?id=documents:external:index" text:style-name="Internet_20_link" text:visited-style-name="Visited_20_Internet_20_Link">External Documents</text:a></text:p>
      <text:p text:style-name="Horizontal_20_Line"/>
      <text:h text:style-name="Heading_20_3" text:outline-level="3"><text:bookmark-start text:name="__RefHeading___quotations_page_10"/><text:bookmark-start text:name="quotations_page"/>Quotations Page<text:bookmark-end text:name="__RefHeading___quotations_page_10"/><text:bookmark-end text:name="quotations_page"/></text:h>
      <text:p text:style-name="Text_20_body"><text:a xlink:type="simple" xlink:href="https://wikiprod.qacos.com/doku.php?id=documents:quotes:quotes" text:style-name="Internet_20_link" text:visited-style-name="Visited_20_Internet_20_Link">Quotations</text:a></text:p>
      <text:p text:style-name="Horizontal_20_Line"/>
      <text:h text:style-name="Heading_20_3" text:outline-level="3"><text:bookmark-start text:name="__RefHeading___various_historical_documents_11"/><text:bookmark-start text:name="various_historical_documents"/>Various Historical Documents<text:bookmark-end text:name="__RefHeading___various_historical_documents_11"/><text:bookmark-end text:name="various_historical_documents"/></text:h>
      <text:p text:style-name="Text_20_body"><draw:a xlink:type="simple" xlink:href="https://wikiprod.qacos.com/doku.php?id=historicaldocuments:index"><draw:frame draw:style-name="media" draw:name="12" text:anchor-type="as-char" draw:z-index="12" svg:width="7.9375cm" style:rel-width="100%" svg:height="3.96875cm" style:rel-height="scale"><draw:image xlink:href="Pictures/331f2445563b50f6726f5f64dfe02513.jpg" xlink:type="simple" xlink:show="embed" xlink:actuate="onLoad"/></draw:frame></draw:a><text:line-break/>
<text:a xlink:type="simple" xlink:href="https://wikiprod.qacos.com/doku.php?id=historicaldocuments:index" text:style-name="Internet_20_link" text:visited-style-name="Visited_20_Internet_20_Link">The Declaration of Independence, Constitution and Amendments, Federalist Papers, and more</text:a></text:p>
      <text:p text:style-name="Horizontal_20_Line"/>
      <text:h text:style-name="Heading_20_2" text:outline-level="2"><text:bookmark-start text:name="__RefHeading___legislators_corner_12"/><text:bookmark-start text:name="legislators_corner"/>Legislators Corner<text:bookmark-end text:name="__RefHeading___legislators_corner_12"/><text:bookmark-end text:name="legislators_corner"/></text:h>
      <text:p text:style-name="Text_20_body"><draw:a xlink:type="simple" xlink:href="https://wikiprod.qacos.com/doku.php?id=groups:legislators:index"><draw:frame draw:style-name="media" draw:name="13" text:anchor-type="as-char" draw:z-index="13" svg:width="7.9375cm" style:rel-width="100%" svg:height="5.210175cm" style:rel-height="scale"><draw:image xlink:href="Pictures/750fd52bb21fb8b4a749a60c109f963a.jpg" xlink:type="simple" xlink:show="embed" xlink:actuate="onLoad"/></draw:frame></draw:a><text:line-break/>
<text:a xlink:type="simple" xlink:href="https://wikiprod.qacos.com/doku.php?id=groups:legislators:index" text:style-name="Internet_20_link" text:visited-style-name="Visited_20_Internet_20_Link">Legislators Page</text:a></text:p>
      <text:p text:style-name="Horizontal_20_Line"/>
      <text:h text:style-name="Heading_20_2" text:outline-level="2"><text:bookmark-start text:name="__RefHeading___social_media_links_and_info_13"/><text:bookmark-start text:name="social_media_links_and_info"/>Social Media Links and Info<text:bookmark-end text:name="__RefHeading___social_media_links_and_info_13"/><text:bookmark-end text:name="social_media_links_and_info"/></text:h>
      <text:p text:style-name="Text_20_body"><draw:a xlink:type="simple" xlink:href="https://wikiprod.qacos.com/doku.php?id=groups:socialmedia:index"><draw:frame draw:style-name="media" draw:name="14" text:anchor-type="as-char" draw:z-index="14" svg:width="7.9375cm" style:rel-width="100%" svg:height="4.4612226277372cm" style:rel-height="scale"><draw:image xlink:href="Pictures/a1029b8a339d20ff35a9766639ec4740.jpeg" xlink:type="simple" xlink:show="embed" xlink:actuate="onLoad"/></draw:frame></draw:a><text:line-break/>
<text:a xlink:type="simple" xlink:href="https://wikiprod.qacos.com/doku.php?id=groups:socialmedia:index" text:style-name="Internet_20_link" text:visited-style-name="Visited_20_Internet_20_Link">Social Media Resources</text:a></text:p>
      <text:p text:style-name="Horizontal_20_Line"/>
      <text:h text:style-name="Heading_20_2" text:outline-level="2"><text:bookmark-start text:name="__RefHeading___video_14"/><text:bookmark-start text:name="video"/>Video<text:bookmark-end text:name="__RefHeading___video_14"/><text:bookmark-end text:name="video"/></text:h>
      <text:p text:style-name="Text_20_body"><draw:a xlink:type="simple" xlink:href="https://wikiprod.qacos.com/doku.php?id=video:index"><draw:frame draw:style-name="media" draw:name="15" text:anchor-type="as-char" draw:z-index="15" svg:width="7.9375cm" style:rel-width="100%" svg:height="5.2080039525692cm" style:rel-height="scale"><draw:image xlink:href="Pictures/dfc85fd55bddb7ebeb952a9af56e0e87.jpg" xlink:type="simple" xlink:show="embed" xlink:actuate="onLoad"/></draw:frame></draw:a><text:line-break/>
<text:a xlink:type="simple" xlink:href="https://wikiprod.qacos.com/doku.php?id=video:index" text:style-name="Internet_20_link" text:visited-style-name="Visited_20_Internet_20_Link">Selected Videos</text:a> related to the Convention of States Project and Article V</text:p>
      <text:p text:style-name="Horizontal_20_Line"/>
      <text:h text:style-name="Heading_20_2" text:outline-level="2"><text:bookmark-start text:name="__RefHeading___tags_15"/><text:bookmark-start text:name="tags"/>Tags<text:bookmark-end text:name="__RefHeading___tags_15"/><text:bookmark-end text:name="tags"/></text:h>
      <text:p text:style-name="Text_20_body"><draw:a xlink:type="simple" xlink:href="https://wikiprod.qacos.com/doku.php?id=tagcloud"><draw:frame draw:style-name="media" draw:name="Tagcloud Legend" text:anchor-type="as-char" draw:z-index="0" svg:width="5.2916666666667cm" style:rel-width="100%"><draw:text-box><text:p text:style-name="legendcenter"><draw:frame draw:style-name="media" draw:name="Tagcloud" text:anchor-type="as-char" draw:z-index="16" svg:width="5.2916666666667cm" style:rel-width="100%" svg:height="2.9591557017544cm" style:rel-height="scale"><draw:image xlink:href="Pictures/68bc2d23d8d913d96f513902c1e12cd6.jpg" xlink:type="simple" xlink:show="embed" xlink:actuate="onLoad"/></draw:frame>Tagcloud</text:p></draw:text-box></draw:frame></draw:a>  <text:a xlink:type="simple" xlink:href="https://wikiprod.qacos.com/doku.php?id=tagcloud" text:style-name="Internet_20_link" text:visited-style-name="Visited_20_Internet_20_Link">Tag Cloud</text:a> <text:span text:style-name="Strong_20_Emphasis">OR</text:span>
<text:a xlink:type="simple" xlink:href="https://wikiprod.qacos.com/doku.php?id=tags" text:style-name="Internet_20_link" text:visited-style-name="Visited_20_Internet_20_Link">Tag List</text:a></text:p>
      <text:p text:style-name="Horizontal_20_Line"/>
      <text:h text:style-name="Heading_20_2" text:outline-level="2"><text:bookmark-start text:name="__RefHeading___help_16"/><text:bookmark-start text:name="help"/>Help<text:bookmark-end text:name="__RefHeading___help_16"/><text:bookmark-end text:name="help"/></text:h>
      <text:p text:style-name="Text_20_body"><text:span text:style-name="Strong_20_Emphasis">How to use the Wiki</text:span> <text:line-break/></text:p>
      <text:p text:style-name="Text_20_body"><draw:a xlink:type="simple" xlink:href="https://wikiprod.qacos.com/doku.php?id=help:index"><draw:frame draw:style-name="media" draw:name="17" text:anchor-type="as-char" draw:z-index="17" svg:width="5.2916666666667cm" style:rel-width="100%" svg:height="5.2916666666667cm" style:rel-height="scale"><draw:image xlink:href="Pictures/fcf6bbb1724981d1795806815683abe6.png" xlink:type="simple" xlink:show="embed" xlink:actuate="onLoad"/></draw:frame></draw:a> <text:line-break/>
<text:a xlink:type="simple" xlink:href="https://wikiprod.qacos.com/doku.php?id=help:index" text:style-name="Internet_20_link" text:visited-style-name="Visited_20_Internet_20_Link">Wiki Help Page</text:a></text:p>
      <text:h text:style-name="Heading_20_2" text:outline-level="2"><text:bookmark-start text:name="__RefHeading___sitemap_17"/><text:bookmark-start text:name="sitemap"/>Sitemap<text:bookmark-end text:name="__RefHeading___sitemap_17"/><text:bookmark-end text:name="sitemap"/></text:h>
      <text:p text:style-name="Text_20_body"><draw:a xlink:type="simple" xlink:href="http://wiki.conventionofstates.com/doku.php?id=index&amp;do=index"><draw:frame draw:style-name="media" draw:name="Site Map Legend" text:anchor-type="as-char" draw:z-index="0" svg:width="7.9375cm" style:rel-width="100%"><draw:text-box><text:p text:style-name="legendcenter"><draw:frame draw:style-name="media" draw:name="Site Map" text:anchor-type="as-char" draw:z-index="18" svg:width="7.9375cm" style:rel-width="100%" svg:height="3.8764534883721cm" style:rel-height="scale"><draw:image xlink:href="Pictures/102dfd4dcfbfb4cbf6463c092d583ce0.jpg" xlink:type="simple" xlink:show="embed" xlink:actuate="onLoad"/></draw:frame>Site Map</text:p></draw:text-box></draw:frame></draw:a><text:line-break/>
<text:a xlink:type="simple" xlink:href="http://wiki.conventionofstates.com/doku.php?id=index&amp;do=index" text:style-name="Internet_20_link" text:visited-style-name="Visited_20_Internet_20_Link">Convention of States Project Wiki Site Map</text:a> <text:line-break/>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19" text:anchor-type="paragraph" draw:z-index="19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  <text:p text:style-name="Horizontal_20_Line"/>
      <text:h text:style-name="Heading_20_2" text:outline-level="2"><text:bookmark-start text:name="__RefHeading___copyright_license_18"/><text:bookmark-start text:name="copyright_license"/>Copyright / License<text:bookmark-end text:name="__RefHeading___copyright_license_18"/><text:bookmark-end text:name="copyright_license"/></text:h>
      <text:p text:style-name="Text_20_body"><text:a xlink:type="simple" xlink:href="https://wikiprod.qacos.com/doku.php?id=copyright_license" text:style-name="Internet_20_link" text:visited-style-name="Visited_20_Internet_20_Link">Copyright - licen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3.6239pt" style:rel-width="99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1::41:46</meta:creation-date>
    <dc:creator>Generated</dc:creator>
    <dc:date>2026-09-03T01::41:46</dc:date>
    <dc:language>en-US</dc:language>
    <meta:editing-cycles>1</meta:editing-cycles>
    <meta:editing-duration>PT0S</meta:editing-duration>
    <dc:title>index</dc:title>
  </office:meta>
</office:document-meta>
</file>