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a79328ce26ca45f0cf5e024f8b82e1.png"/>
  <manifest:file-entry manifest:media-type="image/jpeg" manifest:full-path="Pictures/aed5371712a5dc98fb9c1669bb9963e7.jpg"/>
  <manifest:file-entry manifest:media-type="image/png" manifest:full-path="Pictures/b50dfa9ccedda1d58c0982b8bb739533.png"/>
  <manifest:file-entry manifest:media-type="image/png" manifest:full-path="Pictures/7c902836e7f33511b5a2a3f2e663ec4f.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98.61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arn:level_1"/><text:bookmark-start text:name="__RefHeading___introduction_to_cos_project_1"/><text:bookmark-start text:name="introduction_to_cos_project"/>Introduction to COS Project<text:bookmark-end text:name="__RefHeading___introduction_to_cos_project_1"/><text:bookmark-end text:name="introduction_to_cos_project"/></text:h>
      <text:p text:style-name="Text_20_body">The Patriots Beginning Study of Convention of States Project and Article V</text:p>
      <text:p text:style-name="Text_20_body">An excellent place to start are these great videos on the process.</text:p>
      <text:h text:style-name="Heading_20_2" text:outline-level="2"><text:bookmark-start text:name="__RefHeading___video_2"/><text:bookmark-start text:name="video"/>Video<text:bookmark-end text:name="__RefHeading___video_2"/><text:bookmark-end text:name="video"/></text:h>
      <text:h text:style-name="Heading_20_3" text:outline-level="3"><text:bookmark-start text:name="__RefHeading___convention_of_states_-_now_is_the_time_3"/><text:bookmark-start text:name="convention_of_states_-_now_is_the_time"/>Convention of States - Now is the Time<text:bookmark-end text:name="__RefHeading___convention_of_states_-_now_is_the_time_3"/><text:bookmark-end text:name="convention_of_states_-_now_is_the_time"/></text:h>
      <text:p text:style-name="Text_20_body"><draw:a xlink:type="simple" xlink:href="https://www.youtube.com/watch?v=Az-okvvVzSU"><draw:frame draw:style-name="media" draw:name="0" text:anchor-type="as-char" draw:z-index="0" svg:width="7.9375cm" style:rel-width="100%" svg:height="4.693046875cm" style:rel-height="scale"><draw:image xlink:href="Pictures/93a79328ce26ca45f0cf5e024f8b82e1.png" xlink:type="simple" xlink:show="embed" xlink:actuate="onLoad"/></draw:frame></draw:a><text:line-break/>
<text:a xlink:type="simple" xlink:href="https://www.youtube.com/watch?v=Az-okvvVzSU" text:style-name="Internet_20_link" text:visited-style-name="Visited_20_Internet_20_Link">Convention of States: The Time is Now!</text:a><text:line-break/>
A brief overview of why the Framers gave us the convention mode in Article V and quotes from them and past presidents that supported this constitutional provision</text:p>
      <text:h text:style-name="Heading_20_3" text:outline-level="3"><text:bookmark-start text:name="__RefHeading___convention_of_states_-_alabama_4"/><text:bookmark-start text:name="convention_of_states_-_alabama"/>Convention of States - Alabama<text:bookmark-end text:name="__RefHeading___convention_of_states_-_alabama_4"/><text:bookmark-end text:name="convention_of_states_-_alabama"/></text:h>
      <text:p text:style-name="Text_20_body"><draw:a xlink:type="simple" xlink:href="https://www.youtube.com/watch?v=oVQH0JbwIgA"><draw:frame draw:style-name="media" draw:name="1" text:anchor-type="as-char" draw:z-index="1" svg:width="7.9375cm" style:rel-width="100%" svg:height="5.2080039525692cm" style:rel-height="scale"><draw:image xlink:href="Pictures/aed5371712a5dc98fb9c1669bb9963e7.jpg" xlink:type="simple" xlink:show="embed" xlink:actuate="onLoad"/></draw:frame></draw:a><text:line-break/>
<text:a xlink:type="simple" xlink:href="https://www.youtube.com/watch?v=oVQH0JbwIgA" text:style-name="Internet_20_link" text:visited-style-name="Visited_20_Internet_20_Link">Convention of States - Alabama</text:a><text:line-break/>
An excellent video explaining the Article V process</text:p>
      <text:h text:style-name="Heading_20_3" text:outline-level="3"><text:bookmark-start text:name="__RefHeading___rise_to_action_5"/><text:bookmark-start text:name="rise_to_action"/>Rise to Action<text:bookmark-end text:name="__RefHeading___rise_to_action_5"/><text:bookmark-end text:name="rise_to_action"/></text:h>
      <text:p text:style-name="Text_20_body"><draw:a xlink:type="simple" xlink:href="https://www.youtube.com/watch?v=asrno36mQMY"><draw:frame draw:style-name="media" draw:name="2" text:anchor-type="as-char" draw:z-index="2" svg:width="7.9375cm" style:rel-width="100%" svg:height="4.776618083004cm" style:rel-height="scale"><draw:image xlink:href="Pictures/b50dfa9ccedda1d58c0982b8bb739533.png" xlink:type="simple" xlink:show="embed" xlink:actuate="onLoad"/></draw:frame></draw:a><text:line-break/>
<text:a xlink:type="simple" xlink:href="https://www.youtube.com/watch?v=asrno36mQMY" text:style-name="Internet_20_link" text:visited-style-name="Visited_20_Internet_20_Link">Rise to Action (Ronald Reagan)</text:a><text:line-break/>
You and I have a rendezvous with Destiny. Rise to the challenge.</text:p>
      <text:p text:style-name="Horizontal_20_Line"/>
      <text:h text:style-name="Heading_20_2" text:outline-level="2"><text:bookmark-start text:name="__RefHeading___start_reading_here_with_article_v_6"/><text:bookmark-start text:name="start_reading_here_with_article_v"/>Start reading here with Article V<text:bookmark-end text:name="__RefHeading___start_reading_here_with_article_v_6"/><text:bookmark-end text:name="start_reading_here_with_article_v"/></text:h>
      <text:h text:style-name="Heading_20_3" text:outline-level="3"><text:bookmark-start text:name="__RefHeading___article_v_7"/><text:bookmark-start text:name="article_v"/>Article V<text:bookmark-end text:name="__RefHeading___article_v_7"/><text:bookmark-end text:name="article_v"/></text:h>
      <text:p text:style-name="Text_20_body"><text:a xlink:type="simple" xlink:href="https://wikiprod.qacos.com/doku.php?id=historicaldocuments:constitution#article_v" text:style-name="Internet_20_link" text:visited-style-name="Visited_20_Internet_20_Link">Here is Article V</text:a><text:line-break/>
The shortest, but most important Article of the seven articles.</text:p>
      <text:p text:style-name="Text_20_body"><text:span text:style-name="Strong_20_Emphasis">The Congress</text:span>, <text:line-break/>
whenever two thirds of both Houses shall deem it necessary, shall propose Amendments to this Constitution, <text:line-break/>
<text:span text:style-name="Plugin_Wrap_Span_Emphasised">or,</text:span> <text:line-break/>
on the <text:a xlink:type="simple" xlink:href="https://wikiprod.qacos.com/doku.php?id=documents:cosproject:cosapplication" text:style-name="Internet_20_link" text:visited-style-name="Visited_20_Internet_20_Link">Application</text:a> of the <text:span text:style-name="Plugin_Wrap_Span_Highlighted">Legislatures of <text:span text:style-name="underline">two thirds</text:span> of the several States</text:span>, <text:line-break/>
<text:span text:style-name="Strong_20_Emphasis"><text:a xlink:type="simple" xlink:href="https://wikiprod.qacos.com/doku.php?id=documents:answers:states_control-convention" text:style-name="Internet_20_link" text:visited-style-name="Visited_20_Internet_20_Link">shall call</text:a></text:span> a <text:span text:style-name="Plugin_Wrap_Span_Highlighted">Convention for proposing Amendments,</text:span> <text:line-break/>
which, <text:span text:style-name="Strong_20_Emphasis">in either Case</text:span>, shall be valid to all Intents and Purposes, as <text:span text:style-name="Plugin_Wrap_Span_Highlighted">Part of this Constitution</text:span>, <text:span text:style-name="Strong_20_Emphasis">when</text:span> <text:line-break/>
<text:span text:style-name="Plugin_Wrap_Span_Highlighted">ratified by the Legislatures of <text:span text:style-name="underline">three fourths</text:span></text:span> of the several States, <text:span text:style-name="Strong_20_Emphasis">or</text:span> by <text:span text:style-name="Plugin_Wrap_Span_Highlighted">Conventions in <text:span text:style-name="underline">three fourths</text:span> thereof</text:span>, as the one or the other Mode of Ratification may be proposed by the Congress; <text:line-break/>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 </text:p>
      <text:p text:style-name="Horizontal_20_Line"/>
      <text:h text:style-name="Heading_20_2" text:outline-level="2"><text:bookmark-start text:name="__RefHeading___the_plan_8"/><text:bookmark-start text:name="the_plan"/>The Plan<text:bookmark-end text:name="__RefHeading___the_plan_8"/><text:bookmark-end text:name="the_plan"/></text:h>
      <text:h text:style-name="Heading_20_3" text:outline-level="3"><text:bookmark-start text:name="__RefHeading___our_political_plan_to_call_a_convention_of_states_9"/><text:bookmark-start text:name="our_political_plan_to_call_a_convention_of_states"/>Our Political Plan to Call a Convention of States<text:bookmark-end text:name="__RefHeading___our_political_plan_to_call_a_convention_of_states_9"/><text:bookmark-end text:name="our_political_plan_to_call_a_convention_of_states"/></text:h>
      <text:h text:style-name="Heading_20_4" text:outline-level="4"><text:bookmark-start text:name="__RefHeading___the_grassroots_10"/><text:bookmark-start text:name="the_grassroots"/>The Grassroots<text:bookmark-end text:name="__RefHeading___the_grassroots_10"/><text:bookmark-end text:name="the_grassroots"/></text:h>
      <text:p text:style-name="Text_20_body">The leadership of the COS Project believes the success of a Convention of States depends directly on American citizens. Our plan is not only simple, it is <text:span text:style-name="Emphasis">realistic</text:span>:</text:p>
      <text:p text:style-name="Text_20_body">• We will build a viable political operation that is active in at least 40 states.</text:p>
      <text:p text:style-name="Text_20_body">• These 40 states have approximately 4,000 state house districts. Our goal is to have a viable political operation in at least 3,000 of these districts.</text:p>
      <text:p text:style-name="Text_20_body">• We will have 3,000 district captains who will organize at least 100 people in each district to contact their state legislators to support a convention of states, and turn out at least 25 people per district at legislative hearings.</text:p>
      <text:p text:style-name="Text_20_body">Legislators must know that our grassroots team will have their backs if they support a Convention of States. A widespread grassroots organization has been missing from the Article V movement.</text:p>
      <text:p text:style-name="Text_20_body">CSG's President, Mark Meckler, was the co-founder of the Tea Party Patriots—the largest tea party group in the country. Michael Farris is the founder of the Home School Legal Defense Association. As such, he brings with him over 30 years of grassroots leadership and activism in all 50 states. Eric O'Keefe was the lead organizer for the term limits movement that resulted in 23 states passing ballot initiatives to that effect. We not only have experienced staff for this project, but we are also networking with like-minded coalition members across America.</text:p>
      <text:p text:style-name="Text_20_body">The strategic advantage of a fresh start on the application process is that we will be building current grassroots operations in all of the states needed to ratify any proposed amendments, and have them all addressed at one convention. If one of the existing proposals (such as the balanced budget applications) achieved 34 valid applications, CSG certainly would support it as well. Unfortunately, the balanced budget plan relies on applications that were enacted ten, twenty, and thirty years ago. The grassroots organizations that achieved those victories are long gone. Starting fresh insures that we have current political operations in all the states necessary to actually ratify any proposed amendments.</text:p>
      <text:p text:style-name="Text_20_body"><draw:frame draw:style-name="media" draw:name="3" text:anchor-type="as-char" draw:z-index="3" svg:width="13.229166666667cm" svg:height="9.7412896515861cm"><draw:image xlink:href="Pictures/7c902836e7f33511b5a2a3f2e663ec4f.png" xlink:type="simple" xlink:show="embed" xlink:actuate="onLoad"/></draw:frame></text:p>
      <text:p text:style-name="Text_20_body">Starting fresh also allows us to avoid any legal difficulties that may arise during the “aggregation” process. Applications must deal with the same issue in order for them to be counted towards the necessary 34 states (or, in order for them to be “aggregated”). Many of the balanced budget applications, for example, are sufficiently different that they may be subject to legal challenge when the time comes to determine which states are included in the count. It is unlikely all balanced budget applications currently pending will be successfully aggregated. We will be proceeding with a unified application using the same operative language in all states.</text:p>
      <text:p text:style-name="Text_20_body">Thus, there is both a legal advantage (clear aggregation) and a political advantage (current grassroots networking) to a fresh start on the application process. Moreover, we will have a greater ability to protect our liberty by addressing the full scope of the problems in Washington, D.C., through a Convention of States.</text:p>
      <text:p text:style-name="Text_20_body">This unique strategy combined with strong grassroots support will provide a clear path to victory.</text:p>
      <text:p text:style-name="Text_20_body">Only one question remains. Will you help?</text:p>
      <table:table table:style-name="Table_Quotation1">
        <table:table-column/>
        <table:table-row>
          <table:table-cell office:value-type="string" table:style-name="Cell_Quotation1">
            <text:p text:style-name="tablealignleft"><text:a xlink:type="simple" xlink:href="http://wiki.conventionofstates.com/doku.php?id=documents:cosproject:cos_handbook#our_political_plan_to_call_a_convention_of_states" text:style-name="Internet_20_link" text:visited-style-name="Visited_20_Internet_20_Link">http://wiki.conventionofstates.com/doku.php?id=documents:cosproject:cos_handbook#our_political_plan_to_call_a_convention_of_states</text:a></text:p>
          </table:table-cell>
        </table:table-row>
      </table:table>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4" text:anchor-type="paragraph" draw:z-index="4"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98.61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1:16</meta:creation-date>
    <dc:creator>Generated</dc:creator>
    <dc:date>2026-09-03T03::41:16</dc:date>
    <dc:language>en-US</dc:language>
    <meta:editing-cycles>1</meta:editing-cycles>
    <meta:editing-duration>PT0S</meta:editing-duration>
    <dc:title>learn:level_1</dc:title>
  </office:meta>
</office:document-meta>
</file>