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6cc309d7a9923c4b368edb080c344f5.png"/>
  <manifest:file-entry manifest:media-type="image/png" manifest:full-path="Pictures/a196c76a18b61dc4d177b434c57aa11b.png"/>
  <manifest:file-entry manifest:media-type="image/png" manifest:full-path="Pictures/7e2685999f44196a9ae9ba56b7dded4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earn:level_2"/><text:bookmark-start text:name="__RefHeading___an_intermediate_study_of_article_v_1"/><text:bookmark-start text:name="an_intermediate_study_of_article_v"/>An Intermediate Study of Article V<text:bookmark-end text:name="__RefHeading___an_intermediate_study_of_article_v_1"/><text:bookmark-end text:name="an_intermediate_study_of_article_v"/></text:h>
      <text:p text:style-name="Text_20_body">The Patriots Study of Convention of States Project and Article V</text:p>
      <text:h text:style-name="Heading_20_2" text:outline-level="2"><text:bookmark-start text:name="__RefHeading___video_2"/><text:bookmark-start text:name="video"/>Video<text:bookmark-end text:name="__RefHeading___video_2"/><text:bookmark-end text:name="video"/></text:h>
      <text:p text:style-name="Text_20_body"><draw:a xlink:type="simple" xlink:href="https://www.youtube.com/watch?v=A-HTct46viw"><draw:frame draw:style-name="media" draw:name="0" text:anchor-type="as-char" draw:z-index="0" svg:width="7.9375cm" style:rel-width="100%" svg:height="4.4460047468354cm" style:rel-height="scale"><draw:image xlink:href="Pictures/d6cc309d7a9923c4b368edb080c344f5.png" xlink:type="simple" xlink:show="embed" xlink:actuate="onLoad"/></draw:frame></draw:a> <text:line-break/>
<text:a xlink:type="simple" xlink:href="https://www.youtube.com/watch?v=A-HTct46viw" text:style-name="Internet_20_link" text:visited-style-name="Visited_20_Internet_20_Link">Overview of the COS Project at Washington Freedom Summit</text:a><text:line-break/>
Laura Fennig covers the process and history of Article V</text:p>
      <text:p text:style-name="Text_20_body"><text:a xlink:type="simple" xlink:href="https://www.youtube.com/watch?v=4-eJmNWi6I8" text:style-name="Internet_20_link" text:visited-style-name="Visited_20_Internet_20_Link">Mark Meckler at Article V Symposium, March 27, 2014</text:a></text:p>
      <text:p text:style-name="Text_20_body"><text:a xlink:type="simple" xlink:href="http://www.youtube.com/watch?v=hnAQhgyQNW8" text:style-name="Internet_20_link" text:visited-style-name="Visited_20_Internet_20_Link">Michael Farris at Article V Symposium</text:a></text:p>
      <text:p text:style-name="Text_20_body"><text:a xlink:type="simple" xlink:href="https://www.youtube.com/watch?v=9QyARlXh82A&amp;feature=youtu.be" text:style-name="Internet_20_link" text:visited-style-name="Visited_20_Internet_20_Link">Public Meeting at Fort Wayne with Bob Berry, Travis Holdman, and Mark Meckler</text:a></text:p>
      <text:p text:style-name="Horizontal_20_Line"/>
      <text:h text:style-name="Heading_20_2" text:outline-level="2"><text:bookmark-start text:name="__RefHeading___continue_reading_here_3"/><text:bookmark-start text:name="continue_reading_here"/>Continue Reading here:<text:bookmark-end text:name="__RefHeading___continue_reading_here_3"/><text:bookmark-end text:name="continue_reading_here"/></text:h>
      <text:h text:style-name="Heading_20_3" text:outline-level="3"><text:bookmark-start text:name="__RefHeading___convention_of_states_application_4"/><text:bookmark-start text:name="convention_of_states_application"/>Convention of States application<text:bookmark-end text:name="__RefHeading___convention_of_states_application_4"/><text:bookmark-end text:name="convention_of_states_application"/></text:h>
      <text:p text:style-name="Text_20_body">To be passed in each state's legislature.<text:line-break/>
<text:a xlink:type="simple" xlink:href="https://wikiprod.qacos.com/doku.php?id=documents:cosproject:cosapplication" text:style-name="Internet_20_link" text:visited-style-name="Visited_20_Internet_20_Link">COS Application</text:a></text:p>
      <text:h text:style-name="Heading_20_3" text:outline-level="3"><text:bookmark-start text:name="__RefHeading___the_state_legislative_procedure_5"/><text:bookmark-start text:name="the_state_legislative_procedure"/>The State Legislative procedure<text:bookmark-end text:name="__RefHeading___the_state_legislative_procedure_5"/><text:bookmark-end text:name="the_state_legislative_procedure"/></text:h>
      <text:p text:style-name="Text_20_body">The procedures followed by the States explained.<text:line-break/>
<text:a xlink:type="simple" xlink:href="https://wikiprod.qacos.com/doku.php?id=documents:cosproject:legislative_procedure" text:style-name="Internet_20_link" text:visited-style-name="Visited_20_Internet_20_Link">Legislative Procedure</text:a></text:p>
      <text:h text:style-name="Heading_20_3" text:outline-level="3"><text:bookmark-start text:name="__RefHeading___convention_of_states_handbook_6"/><text:bookmark-start text:name="convention_of_states_handbook"/>Convention of States Handbook<text:bookmark-end text:name="__RefHeading___convention_of_states_handbook_6"/><text:bookmark-end text:name="convention_of_states_handbook"/></text:h>
      <text:p text:style-name="Text_20_body">The Case for a Convention of States<text:line-break/>
<text:a xlink:type="simple" xlink:href="https://wikiprod.qacos.com/doku.php?id=documents:cosproject:cos_handbook" text:style-name="Internet_20_link" text:visited-style-name="Visited_20_Internet_20_Link">COS Handbook</text:a></text:p>
      <text:p text:style-name="Horizontal_20_Line"/>
      <text:h text:style-name="Heading_20_3" text:outline-level="3"><text:bookmark-start text:name="__RefHeading___a_convention_of_states_is_safe_7"/><text:bookmark-start text:name="a_convention_of_states_is_safe"/>A Convention of States is Safe<text:bookmark-end text:name="__RefHeading___a_convention_of_states_is_safe_7"/><text:bookmark-end text:name="a_convention_of_states_is_safe"/></text:h>
      <text:h text:style-name="Heading_20_4" text:outline-level="4"><text:bookmark-start text:name="__RefHeading___why_a_convention_of_states_is_the_safest_alternative_to_preserve_our_liberty_8"/><text:bookmark-start text:name="why_a_convention_of_states_is_the_safest_alternative_to_preserve_our_liberty"/>Why a Convention of States Is the Safest Alternative to Preserve Our Liberty<text:bookmark-end text:name="__RefHeading___why_a_convention_of_states_is_the_safest_alternative_to_preserve_our_liberty_8"/><text:bookmark-end text:name="why_a_convention_of_states_is_the_safest_alternative_to_preserve_our_liberty"/></text:h>
      <text:p text:style-name="Text_20_body">The most common objection to an Article V convention envisions a doomsday scenario where delegates disregard the purpose of the convention, rewrite the Constitution, and change the entire American system of government. This has been called the “runaway convention” scenario, and it is based on fear and misinformation.</text:p>
      <text:p text:style-name="Text_20_body">Here are the facts:</text:p>
      <text:p text:style-name="Text_20_body"><text:span text:style-name="Strong_20_Emphasis">1. There is a clear, strong single-subject precedent that would almost certainly be declared binding in the event of a court challenge.</text:span> There have been over 400 applications from state legislatures for an Article V convention in the history of the Republic. No such convention has ever been called because there has never been an application from two-thirds of the states on a single subject. In addition to this, there is a huge amount of historical precedent that limits interstate conventions to a particular subject. See Professor Robert G. Natelson's handbook here: <text:a xlink:type="simple" xlink:href="http://www.alec.org/publications/article-v-handbook" text:style-name="Internet_20_link" text:visited-style-name="Visited_20_Internet_20_Link">http://www.alec.org/publications/article-v-handbook</text:a> . Also see his essay on page 19.</text:p>
      <text:p text:style-name="Text_20_body"><text:span text:style-name="Strong_20_Emphasis">2. Ratification of any proposed amendment requires the approval of 38 states. </text:span>It only takes 13 states to vote “no” to defeat any proposed amendment. The chances of 38 state legislatures approving a rogue amendment are effectively zero.</text:p>
      <text:p text:style-name="Text_20_body"><text:span text:style-name="Strong_20_Emphasis">3. Improper changes to the process can be legally challenged by state legislators. </text:span>Federal courts have held that Congress acted unconstitutionally when it changed the rules of the process in midstream. See, <text:span text:style-name="Emphasis">Idaho v. Freeman</text:span>, 529 F. Supp. 1107 (D. Idaho 1981). CSG's Senior Fellow for Constitutional Studies, Michael Farris, was lead counsel for several Washington state legislators in that litigation.</text:p>
      <text:p text:style-name="Text_20_body"><text:span text:style-name="Strong_20_Emphasis">4. There is absolutely no historical precedent for a runaway convention. </text:span>Many opponents of a Convention of States make the historically false allegation that our Constitution was adopted as the result of an illegal runaway convention. This argument was invented by the enemies of the Constitution and is unsupported by historical fact. The truth is that the new process for adopting the Constitution was unanimously approved by both the Congress and all 13 states as required by the Articles of Confederation. (See “Can We Trust the Constitution?” by Michael Farris on page 17).</text:p>
      <text:p text:style-name="Text_20_body"><text:span text:style-name="Strong_20_Emphasis">Thus, there are multiple lines of defense against any amendment that departs from the original subject: </text:span>(1) A majority of states at the Convention would almost certainly vote such a proposal to be out of order; (2) If such an amendment was proposed, a proper legal challenge would certainly be filed and have a great chance of success; (3) It is highly probable that at least 13 states would defeat any such proposed amendment during the ratification process; (4) It is a historical fallacy to argue that we have an established precedent of Conventions changing the rules illegally.</text:p>
      <text:p text:style-name="Text_20_body">American citizens must evaluate the relative safety of two choices. Should we allow our runaway federal government to continue to abuse the Constitution and the rights of the people, with the vague hope that someday Washington, D.C., will see the light and relinquish power? Or should we call a Convention of States, trusting that one of the many lines of defense will stop any misuse of power?</text:p>
      <text:p text:style-name="Text_20_body">At the end of the day, we must trust either Congress or the states. Recent history makes that an easy choice. Washington, D.C., is clearly the greatest danger to our liberty.</text:p>
      <text:p text:style-name="Text_20_body">We believe the choice is clear. A Convention of States is the safest path to preserve self-government and liberty.
<draw:frame draw:style-name="media" draw:name="1" text:anchor-type="as-char" draw:z-index="1" svg:width="6.6145833333333cm" style:rel-width="100%" svg:height="11.901968716289cm" style:rel-height="scale"><draw:image xlink:href="Pictures/a196c76a18b61dc4d177b434c57aa11b.png" xlink:type="simple" xlink:show="embed" xlink:actuate="onLoad"/></draw:frame></text:p>
      <text:p text:style-name="Horizontal_20_Line"/>
      <text:p text:style-name="Text_20_body"><draw:frame draw:style-name="media" draw:name="2" text:anchor-type="as-char" draw:z-index="2" svg:width="15.875cm" svg:height="7.5466382575758cm"><draw:image xlink:href="Pictures/7e2685999f44196a9ae9ba56b7dded44.png" xlink:type="simple" xlink:show="embed" xlink:actuate="onLoad"/></draw:frame></text:p>
      <text:p text:style-name="Horizontal_20_Line"/>
      <text:p text:style-name="Text_20_body">Sign the Convention of States Petition <text:a xlink:type="simple" xlink:href="http://www.cosaction.com/" text:style-name="Internet_20_link" text:visited-style-name="Visited_20_Internet_20_Link"> http://www.cosaction.co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18:25</meta:creation-date>
    <dc:creator>Generated</dc:creator>
    <dc:date>2026-09-03T04::18:25</dc:date>
    <dc:language>en-US</dc:language>
    <meta:editing-cycles>1</meta:editing-cycles>
    <meta:editing-duration>PT0S</meta:editing-duration>
    <dc:title>learn:level_2</dc:title>
  </office:meta>
</office:document-meta>
</file>